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tijdelijke sporthal voor de duur van 2 jaar en twee maanden, Van Deventerlaan 1 te Utrecht,  HZ_WABO-23-242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eventerlaan 1 te Utrecht</text:p>
            <text:p text:style-name="common-al">HZ_WABO-23-24215</text:p>
            <text:p text:style-name="common-al">Toelichting: het bouwen van een tijdelijke sporthal voor de duur van 2 jaar en twee maanden</text:p>
            <text:p text:style-name="common-al">Datum besluit: 5 oktober 2023</text:p>
            <text:p text:style-name="common-al">Startdatum bezwaartermijn: 7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31687</text:span><text:line-break/><text:date style:data-style-name="dag" text:fixed="true" text:date-value="2023-10-10"/><text:line-break/><text:date style:data-style-name="jaar" text:fixed="true" text:date-value="2023-10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687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1687</text:span><text:date style:data-style-name="nicedate" text:fixed="true" text:date-value="2023-10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tijdelijke sporthal voor de duur van 2 jaar en twee maanden, Van Deventerlaan 1 te Utrecht,  HZ_WABO-23-24215</meta:user-defined>
    <meta:user-defined meta:name="DCTERMS.W3CDTF/DCTERMS.available">2023-10-10</meta:user-defined>
    <meta:user-defined meta:name="DCTERMS.W3CDTF/OVERHEIDop.jaargang">2023</meta:user-defined>
    <meta:user-defined meta:name="OVERHEIDop.externeBijlage">publiceerbaar-A|exb-2023-47714</meta:user-defined>
    <meta:user-defined meta:name="OVERHEIDop.externeBijlage">Besluit omgevingsvergunning publiceerbaar|exb-2023-47715</meta:user-defined>
    <meta:user-defined meta:name="OVERHEIDop.publicationIssue">431687</meta:user-defined>
    <meta:user-defined meta:name="OVERHEIDop.GmbID/DC.identifier">gmb-2023-431687</meta:user-defined>
    <meta:user-defined meta:name="OVERHEIDop.versieInformatie"/>
  </office:meta>
</office:document-meta>
</file>