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vrijstaande woning op de Bartelsstraat 1 A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Bartelsstraat 1A, 7004 HL Doetinchem</text:p>
            <text:p text:style-name="common-al">Omschrijving:  bouwen van een vrijstaande woning</text:p>
            <text:p text:style-name="common-al">Dossiernummer:  20230367</text:p>
            <text:p text:style-name="common-al">Datum verzending: 15 september 2023</text:p>
            <text:p text:style-name="common-al"/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/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31618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618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618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voor het bouwen van een vrijstaande woning op de Bartelsstraat 1 A in Doetinchem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618</meta:user-defined>
    <meta:user-defined meta:name="OVERHEIDop.GmbID/DC.identifier">gmb-2023-431618</meta:user-defined>
    <meta:user-defined meta:name="OVERHEIDop.versieInformatie"/>
  </office:meta>
</office:document-meta>
</file>