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11 huur- en 21 koopwoningen Rozenhof, Keppelseweg tussen 384 en 404  Lang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Rozenhof, Keppelseweg tussen 384 en 404 in Langerak</text:p>
            <text:p text:style-name="common-al">Omschrijving:  bouwen van 11 huur- en 21 koopwoningen</text:p>
            <text:p text:style-name="common-al">Dossiernummer:  20230144</text:p>
            <text:p text:style-name="common-al">Datum verzending: 14 september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/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31589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589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589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voor het bouwen van 11 huur- en 21 koopwoningen Rozenhof, Keppelseweg tussen 384 en 404  Langerak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1589</meta:user-defined>
    <meta:user-defined meta:name="OVERHEIDop.GmbID/DC.identifier">gmb-2023-431589</meta:user-defined>
    <meta:user-defined meta:name="OVERHEIDop.versieInformatie"/>
  </office:meta>
</office:document-meta>
</file>