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Centrum-Oost fase 3 ter inzag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6 januari 2023 het ontwerp-bestemmingsplan “Heerenveen -  Centrum-Oost fase 3” gedurende 6 weken voor iedereen ter inzage ligt. Dit ontwerp-bestemmingsplan maakt de bouw mogelijk van een parkeergarage onder het Burgemeester Kuperusplein. Ook maakt dit bestemmingsplan de verplaatsing mogelijk van een supermarkt (Albert Heijn) van de huidige locatie aan de Sieversstraat en het Gashoudersplein, naar een nieuwe locatie aan de noordzijde van het Burgemeester Kuperusplein. Ook de huidige locatie van deze supermarkt is in dit bestemmingsplan opgenomen. Hiervoor is een uit te werken woonbestemming opgenomen. Dat betekent dat hier woningen gebouwd mogen gaan worden, maar dat burgemeester en wethouders dit eerst verder moeten uitwerken.</text:p>
            <text:p text:style-name="common-al">
            <text:span text:style-name="nadrukvet">Ter inzage</text:span> </text:p>
            <text:p text:style-name="common-al">
            <text:span text:style-name="nadrukcur">digitaal</text:span> </text:p>
            <text:p text:style-name="common-al">Het ontwerp-bestemmingsplan kan worden ingezien op www.ruimtelijkeplannen.nl. Op deze website kunt u via de tabbladen ‘plan bekijken’ en ‘plannen zoeken’ een adres invoeren. U kunt ook de plannaam of het plannummer (NL.IMRO.0074.BPNbkpleineo-OW01) invoeren.</text:p>
            <text:p text:style-name="common-al">
            <text:span text:style-name="nadrukcur">papieren versie</text:span> </text:p>
            <text:p text:style-name="common-al">Het ontwerp-bestemmingsplan kan tevens gedurende de hiervoor genoemde termijn, tijdens openingsuren, worden ingezien bij de receptie van het gemeentehuis, Crackstraat 2 te Heerenveen. Het gemeentehuis is alleen op afspraak geopend. Voor het inzien van de papieren versie kan telefonisch via 14 0513 een afspraak worden gemaakt.</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Een zienswijze dient de volgende informatie te bevatten: naam/handtekening en adres van de indiener, datum en redenen van de zienswijze. Zienswijzen kunnen ook digitaal worden ingediend door op <text:a xlink:href="http://www.heerenveen.nl" xlink:type="simple">www.heerenveen.nl</text:a>, in het zoekscherm “ter inzage” in te typen en vervolgens de link “zienswijze” aan te klikken. Om digitaal een zienswijze in te kunnen dienen, is een DigiD nodig. </text:p>
            <text:p text:style-name="common-al">
            <text:span text:style-name="nadrukcur">Mondeling</text:span>
          </text:p>
            <text:p text:style-name="common-al">Om mondelinge zienswijzen in te dienen kan contact worden opgenomen met de heer Steven Doelman op telefoonnummer 14 0513 (tijdens kantooruren) of per e-mail <text:a xlink:href="mailto:s.doelman@heerenveen.nl" xlink:type="simple">s.doelman@heerenveen.nl</text:a>.</text:p>
            <text:p text:style-name="last-al">Burgemeester en wethouders van Heerenv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14</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4</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14</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11/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bkpleineo-OW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Heerenveen - Centrum-Oost fase 3 ter inzage</meta:user-defined>
    <meta:user-defined meta:name="OVERHEIDop.datumEindeReactietermijn">2023-02-16</meta:user-defined>
    <meta:user-defined meta:name="OVERHEIDop.terinzageleggingBG">https://www.ruimtelijkeplannen.nl/?planidn=NL.IMRO.0074.BPNbkpleineo-OW01</meta:user-defined>
    <meta:user-defined meta:name="DCTERMS.W3CDTF/DCTERMS.available">2023-01-05</meta:user-defined>
    <meta:user-defined meta:name="DCTERMS.W3CDTF/OVERHEIDop.jaargang">2023</meta:user-defined>
    <meta:user-defined meta:name="OVERHEIDop.publicationIssue">4314</meta:user-defined>
    <meta:user-defined meta:name="OVERHEIDop.GmbID/DC.identifier">gmb-2023-4314</meta:user-defined>
    <meta:user-defined meta:name="OVERHEIDop.versieInformatie"/>
  </office:meta>
</office:document-meta>
</file>