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- Heining 53, Amsterdam - Sound City Amsterdam - het bouwen van een nieuw pand ten behoeve van muziekstudio'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Omgevingsdienst Noordzeekanaalgebied maakt namens het dagelijks bestuur van de bestuurscommissie van het stadsdeel Nieuw-West van de gemeente Amsterdam bekend dat zij een melding ingevolge het Activiteitenbesluit heeft ontvangen. De melding betreft het bouwen van een nieuw pand ten behoeve van muziekstudio's. Melder: Block 51 BV Ontvangstdatum melding: 01-09-2023 Zaaknummer: 12226923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38606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1109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109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109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32/xml/MC-DRP-OverigeInformatie-3Pas-ZM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Natuur en milieu | Organisatie en beleid</meta:user-defined>
    <meta:user-defined meta:name="OVERHEIDop.referentienummer">1338606</meta:user-defined>
    <meta:user-defined meta:name="DCTERMS.abstract">Bekendmaking van Gemeente Amsterdam - Stadsdeel Nieuw-West</meta:user-defined>
    <dc:language>nl</dc:language>
    <meta:user-defined meta:name="OVERHEIDop.locatietype/OVERHEIDop.gebiedsmarkering">Punt</meta:user-defined>
    <meta:user-defined meta:name="DC.title">Melding Activiteitenbesluit - Heining 53, Amsterdam - Sound City Amsterdam - het bouwen van een nieuw pand ten behoeve van muziekstudio's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1109</meta:user-defined>
    <meta:user-defined meta:name="OVERHEIDop.GmbID/DC.identifier">gmb-2023-431109</meta:user-defined>
    <meta:user-defined meta:name="OVERHEIDop.versieInformatie"/>
  </office:meta>
</office:document-meta>
</file>