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Centraal Station, Amsterdam - het inbouwen van de UK-terminal en de bouw van 2 winkels in de Amstelpassage/Midden-tunn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inbouwen van de UK-terminal en de bouw van 2 winkels in de Amstelpassage/Midden-tunnel . Ontvangstdatum aanvraag: 13-09-2023 Aanvrager: NS Stations B.V. Zaaknummer: 12293779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8600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0985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985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985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1338600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Centraal Station, Amsterdam - het inbouwen van de UK-terminal en de bouw van 2 winkels in de Amstelpassage/Midden-tunnel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0985</meta:user-defined>
    <meta:user-defined meta:name="OVERHEIDop.GmbID/DC.identifier">gmb-2023-430985</meta:user-defined>
    <meta:user-defined meta:name="OVERHEIDop.versieInformatie"/>
  </office:meta>
</office:document-meta>
</file>