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Ankerweg 4, Amsterdam - Van Egmond Potgrond B.V. - het bouwen van een nieuwe bedrijfsloods TYPE 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nieuwe bedrijfsloods TYPE C. Ontvangstdatum aanvraag: 29-09-2023 Aanvrager: Van Egmond Potgrond B.V. Zaaknummer: 12283305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38596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0903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903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903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8596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Ankerweg 4, Amsterdam - Van Egmond Potgrond B.V. - het bouwen van een nieuwe bedrijfsloods TYPE C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0903</meta:user-defined>
    <meta:user-defined meta:name="OVERHEIDop.GmbID/DC.identifier">gmb-2023-430903</meta:user-defined>
    <meta:user-defined meta:name="OVERHEIDop.versieInformatie"/>
  </office:meta>
</office:document-meta>
</file>