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aanbouw met veranda bij de woning op het perceel Eschberg 44, 3825 BG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aanbouw met veranda bij de woning op het perceel Eschberg 44, 3825 BG Amersfoort</text:span>
          </text:p>
            <text:p text:style-name="common-al">De Gemeente Amersfoort heeft op 12-09-2023 een aanvraag voor een omgevingsvergunning ontvangen voor het bouwen van een aanbouw met veranda bij de woning op het perceel Eschberg 44, 3825 BG Amersfoort, met kenmerk CLZ-00005736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07-11-2023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30571</text:span><text:line-break/><text:date style:data-style-name="dag" text:fixed="true" text:date-value="2023-10-10"/><text:line-break/><text:date style:data-style-name="jaar" text:fixed="true" text:date-value="2023-10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0571</text:span><text:date style:data-style-name="nicedate" text:fixed="true" text:date-value="2023-10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0571</text:span><text:date style:data-style-name="nicedate" text:fixed="true" text:date-value="2023-10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5736</meta:user-defined>
    <dc:language>nl</dc:language>
    <meta:user-defined meta:name="OVERHEIDop.locatietype/OVERHEIDop.gebiedsmarkering">Punt</meta:user-defined>
    <meta:user-defined meta:name="DC.title">Ontvangen aanvraag omgevingsvergunning voor het bouwen van een aanbouw met veranda bij de woning op het perceel Eschberg 44, 3825 BG Amersfoort</meta:user-defined>
    <meta:user-defined meta:name="DCTERMS.W3CDTF/DCTERMS.available">2023-10-10</meta:user-defined>
    <meta:user-defined meta:name="DCTERMS.W3CDTF/OVERHEIDop.jaargang">2023</meta:user-defined>
    <meta:user-defined meta:name="OVERHEIDop.publicationIssue">430571</meta:user-defined>
    <meta:user-defined meta:name="OVERHEIDop.GmbID/DC.identifier">gmb-2023-430571</meta:user-defined>
    <meta:user-defined meta:name="OVERHEIDop.versieInformatie"/>
  </office:meta>
</office:document-meta>
</file>