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aanbouw aan de zijgevel van een woning, Odenveltlaan 50 te Vleuten,  HZ_WABO-23-231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denveltlaan 50 te Vleuten</text:p>
            <text:p text:style-name="common-al">HZ_WABO-23-23105</text:p>
            <text:p text:style-name="common-al">Toelichting: het bouwen van een aanbouw aan de zijgevel van een woning</text:p>
            <text:p text:style-name="common-al">Datum besluit: 4 oktober 2023</text:p>
            <text:p text:style-name="common-al">Startdatum bezwaartermijn: 6 okto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30047</text:span><text:line-break/><text:date style:data-style-name="dag" text:fixed="true" text:date-value="2023-10-09"/><text:line-break/><text:date style:data-style-name="jaar" text:fixed="true" text:date-value="2023-10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0047</text:span><text:date style:data-style-name="nicedate" text:fixed="true" text:date-value="2023-10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0047</text:span><text:date style:data-style-name="nicedate" text:fixed="true" text:date-value="2023-10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aanbouw aan de zijgevel van een woning, Odenveltlaan 50 te Vleuten,  HZ_WABO-23-23105</meta:user-defined>
    <meta:user-defined meta:name="DCTERMS.W3CDTF/DCTERMS.available">2023-10-09</meta:user-defined>
    <meta:user-defined meta:name="DCTERMS.W3CDTF/OVERHEIDop.jaargang">2023</meta:user-defined>
    <meta:user-defined meta:name="OVERHEIDop.externeBijlage">AanvrAanvraagdocument  publiceerbaar-A|exb-2023-47502</meta:user-defined>
    <meta:user-defined meta:name="OVERHEIDop.externeBijlage">Besluit omgevingsvergunning publiceerbaar|exb-2023-47503</meta:user-defined>
    <meta:user-defined meta:name="OVERHEIDop.publicationIssue">430047</meta:user-defined>
    <meta:user-defined meta:name="OVERHEIDop.GmbID/DC.identifier">gmb-2023-430047</meta:user-defined>
    <meta:user-defined meta:name="OVERHEIDop.versieInformatie"/>
  </office:meta>
</office:document-meta>
</file>