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WJITTERINGSWEI TEGENOVER NUMMER 92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Wjitteringswei tegenover nummer 92 Aldeboarn (04 okto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27973</text:span><text:line-break/><text:date style:data-style-name="dag" text:fixed="true" text:date-value="2023-10-09"/><text:line-break/><text:date style:data-style-name="jaar" text:fixed="true" text:date-value="2023-10-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973</text:span><text:date style:data-style-name="nicedate" text:fixed="true" text:date-value="2023-10-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973</text:span><text:date style:data-style-name="nicedate" text:fixed="true" text:date-value="2023-10-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TIJDELIJK GEBRUIK OPENBARE RUIMTE, WJITTERINGSWEI TEGENOVER NUMMER 92 ALDEBOARN</meta:user-defined>
    <meta:user-defined meta:name="DCTERMS.W3CDTF/DCTERMS.available">2023-10-09</meta:user-defined>
    <meta:user-defined meta:name="DCTERMS.W3CDTF/OVERHEIDop.jaargang">2023</meta:user-defined>
    <meta:user-defined meta:name="OVERHEIDop.publicationIssue">427973</meta:user-defined>
    <meta:user-defined meta:name="OVERHEIDop.GmbID/DC.identifier">gmb-2023-427973</meta:user-defined>
    <meta:user-defined meta:name="OVERHEIDop.versieInformatie"/>
  </office:meta>
</office:document-meta>
</file>