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2-05281 hoek Offenbachstraat en Leharstraat te Tilburg, bouwen van een woning, 30 december 20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2-05281 - I - hoek Offenbachstraat en Leharstraat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278</text:span><text:line-break/><text:date style:data-style-name="dag" text:fixed="true" text:date-value="2023-01-04"/><text:line-break/><text:date style:data-style-name="jaar" text:fixed="true" text:date-value="2023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8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8</text:span><text:date style:data-style-name="nicedate" text:fixed="true" text:date-value="2023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Tilburg, ingekomen aanvraag voor een omgevingsvergunning Z-HZ_WABO-2022-05281 hoek Offenbachstraat en Leharstraat te Tilburg, bouwen van een woning, 30 december 2022</meta:user-defined>
    <meta:user-defined meta:name="DCTERMS.W3CDTF/DCTERMS.available">2023-01-04</meta:user-defined>
    <meta:user-defined meta:name="DCTERMS.W3CDTF/OVERHEIDop.jaargang">2023</meta:user-defined>
    <meta:user-defined meta:name="OVERHEIDop.publicationIssue">4278</meta:user-defined>
    <meta:user-defined meta:name="OVERHEIDop.GmbID/DC.identifier">gmb-2023-4278</meta:user-defined>
    <meta:user-defined meta:name="OVERHEIDop.versieInformatie"/>
  </office:meta>
</office:document-meta>
</file>