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 en Dal - Melding mobiel breken bouw- en sloopafval - Kon. Wilhelminaweg 43a Gro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Berg en Dal maken bekend dat zij in het kader van het Besluit mobiel breken bouw- en sloopafval de volgende melding hebben ontvangen:</text:p>
            <text:p text:style-name="common-al"/>
            <text:p text:style-name="common-al">Locatie: Kon. Wilhelminaweg 43a Groesbeek</text:p>
            <text:p text:style-name="common-al">Betreft: melding mobiel breken bouw- en sloopafval</text:p>
            <text:p text:style-name="common-al">Datum ontvangst: 21 september 2023</text:p>
            <text:p text:style-name="common-al">Zaaknummer: W.Z23.107266.01</text:p>
            <text:p text:style-name="common-al"/>
            <text:p text:style-name="tussenkopcur">Mogelijkheid tot inzien </text:p>
            <text:p text:style-name="common-al">De melding kan op verzoek worden ingezien.</text:p>
            <text:p text:style-name="common-al"/>
            <text:p text:style-name="tussenkopcur">Wilt u meer weten? </text:p>
            <text:p text:style-name="last-al">Bel Omgevingsdienst Regio Nijmegen, telefoonnummer (024) 751 77 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427462</text:span><text:line-break/><text:date style:data-style-name="dag" text:fixed="true" text:date-value="2023-10-06"/><text:line-break/><text:date style:data-style-name="jaar" text:fixed="true" text:date-value="2023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462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462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Berg en Dal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Berg en Dal - Melding mobiel breken bouw- en sloopafval - Kon. Wilhelminaweg 43a Groesbeek</meta:user-defined>
    <meta:user-defined meta:name="DCTERMS.W3CDTF/DCTERMS.available">2023-10-06</meta:user-defined>
    <meta:user-defined meta:name="DCTERMS.W3CDTF/OVERHEIDop.jaargang">2023</meta:user-defined>
    <meta:user-defined meta:name="OVERHEIDop.publicationIssue">427462</meta:user-defined>
    <meta:user-defined meta:name="OVERHEIDop.GmbID/DC.identifier">gmb-2023-427462</meta:user-defined>
    <meta:user-defined meta:name="OVERHEIDop.versieInformatie"/>
  </office:meta>
</office:document-meta>
</file>