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WONING EN BIJGEBOUW, TJERKEPAED (ACHTER SCHOTERLANDSEWEG 85 EN 93)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bouwen van een woning en bijgebouw op het perceel Tsjerkepaed (achter Schoterlandseweg 85,93) te Hoornsterzwaag (29-09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6866</text:span><text:line-break/><text:date style:data-style-name="dag" text:fixed="true" text:date-value="2023-10-06"/><text:line-break/><text:date style:data-style-name="jaar" text:fixed="true" text:date-value="2023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866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6866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WONING EN BIJGEBOUW, TJERKEPAED (ACHTER SCHOTERLANDSEWEG 85 EN 93) HOORNSTERZWAAG</meta:user-defined>
    <meta:user-defined meta:name="DCTERMS.W3CDTF/DCTERMS.available">2023-10-06</meta:user-defined>
    <meta:user-defined meta:name="DCTERMS.W3CDTF/OVERHEIDop.jaargang">2023</meta:user-defined>
    <meta:user-defined meta:name="OVERHEIDop.publicationIssue">426866</meta:user-defined>
    <meta:user-defined meta:name="OVERHEIDop.GmbID/DC.identifier">gmb-2023-426866</meta:user-defined>
    <meta:user-defined meta:name="OVERHEIDop.versieInformatie"/>
  </office:meta>
</office:document-meta>
</file>