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carport met zonnepanelen, Smalle Themaat 42 te Vleuten,  HZ_WABO-23-282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malle Themaat 42 te Vleuten</text:p>
            <text:p text:style-name="common-al">HZ_WABO-23-28265</text:p>
            <text:p text:style-name="common-al">Toelichting: het bouwen van een carport met zonnepanel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6792</text:span><text:line-break/><text:date style:data-style-name="dag" text:fixed="true" text:date-value="2023-10-06"/><text:line-break/><text:date style:data-style-name="jaar" text:fixed="true" text:date-value="2023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792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792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carport met zonnepanelen, Smalle Themaat 42 te Vleuten,  HZ_WABO-23-28265</meta:user-defined>
    <meta:user-defined meta:name="DCTERMS.W3CDTF/DCTERMS.available">2023-10-06</meta:user-defined>
    <meta:user-defined meta:name="DCTERMS.W3CDTF/OVERHEIDop.jaargang">2023</meta:user-defined>
    <meta:user-defined meta:name="OVERHEIDop.publicationIssue">426792</meta:user-defined>
    <meta:user-defined meta:name="OVERHEIDop.GmbID/DC.identifier">gmb-2023-426792</meta:user-defined>
    <meta:user-defined meta:name="OVERHEIDop.versieInformatie"/>
  </office:meta>
</office:document-meta>
</file>