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na sloop van de bestaande woning, Alendorperweg 45 te Vleuten, HZ_WABO-23-326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endorperweg 45 te Vleuten</text:span>
          </text:p>
            <text:p text:style-name="common-al">HZ_WABO-23-32659</text:p>
            <text:p text:style-name="common-al">Toelichting: het bouwen van een woning na sloop van de bestaande woning</text:p>
            <text:p text:style-name="common-al">Datum ontvangst aanvraag: 20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6689</text:span><text:line-break/><text:date style:data-style-name="dag" text:fixed="true" text:date-value="2023-10-06"/><text:line-break/><text:date style:data-style-name="jaar" text:fixed="true" text:date-value="2023-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689</text:span><text:date style:data-style-name="nicedate" text:fixed="true" text:date-value="2023-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689</text:span><text:date style:data-style-name="nicedate" text:fixed="true" text:date-value="2023-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woning na sloop van de bestaande woning, Alendorperweg 45 te Vleuten, HZ_WABO-23-32659</meta:user-defined>
    <meta:user-defined meta:name="DCTERMS.W3CDTF/DCTERMS.available">2023-10-06</meta:user-defined>
    <meta:user-defined meta:name="DCTERMS.W3CDTF/OVERHEIDop.jaargang">2023</meta:user-defined>
    <meta:user-defined meta:name="OVERHEIDop.externeBijlage">Publiceerbaar-A|exb-2023-47113</meta:user-defined>
    <meta:user-defined meta:name="OVERHEIDop.publicationIssue">426689</meta:user-defined>
    <meta:user-defined meta:name="OVERHEIDop.GmbID/DC.identifier">gmb-2023-426689</meta:user-defined>
    <meta:user-defined meta:name="OVERHEIDop.versieInformatie"/>
  </office:meta>
</office:document-meta>
</file>