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arallelweg EKP-Noord fase 1, omgevingsvergunning, het bouwen van woningbouw en parkeergarage en verbouw EKP-hal</text:p>
      <text:section text:name="zakelijke-mededeling_id1-3-2" text:style-name="zakelijke-mededeling">
        <text:section text:name="zakelijke-mededeling-tekst_id1-3-2-1" text:style-name="zakelijke-mededeling-tekst">
          <text:section text:name="tekst_id1-3-2-1-1" text:style-name="tekst">
            <text:p text:style-name="tussenkopcur">Verleend en ter inzage</text:p>
            <text:p text:style-name="common-al"/>
            <text:p text:style-name="common-al">
            <text:span text:style-name="nadrukvet">Adres of locatie:</text:span> EKP-Noord fase 1 nabij Parallelweg</text:p>
            <text:p text:style-name="common-al">
            <text:span text:style-name="nadrukvet">Omschrijving:</text:span> het bouwen van woningbouw en parkeergarage en verbouw EKP-hal</text:p>
            <text:p text:style-name="common-al">
            <text:span text:style-name="nadrukvet">Aangevraagde activiteiten:</text:span> Bouwen, Strijd BP</text:p>
            <text:p text:style-name="common-al">
            <text:span text:style-name="nadrukvet">Kenmerknummer: </text:span>079613367540</text:p>
            <text:p text:style-name="common-al">
            <text:span text:style-name="nadrukvet">Datum besluit</text:span>
            <text:span text:style-name="nadrukvet">:</text:span> 03-10-2023</text:p>
            <text:p text:style-name="common-al"/>
            <text:p text:style-name="common-al">
            <text:span text:style-name="nadrukvet">Bekendmaking als bedoeld in art. 3:12 Algemene Wet Bestuursrecht. Toepassing artikel 2.12 lid 1a onder 3 van de Wet algemene bepalingen omgevingsrecht (</text:span>
            <text:span text:style-name="nadrukvet">Wabo</text:span>
            <text:span text:style-name="nadrukvet">) en toepassing van hoofdstuk </text:span>
            <text:span text:style-name="nadrukvet">VIIIa</text:span>
            <text:span text:style-name="nadrukvet"> Wet geluidhinder (</text:span>
            <text:span text:style-name="nadrukvet">Wgh</text:span>
            <text:span text:style-name="nadrukvet">) en hoofdstuk 3 van het Besluit geluidhinder (</text:span>
            <text:span text:style-name="nadrukvet">Bgh</text:span>
            <text:span text:style-name="nadrukvet">)</text:span>
          </text:p>
            <text:p text:style-name="common-al"/>
            <text:p text:style-name="common-al">Bij het college is een aanvraag om omgevingsvergunning ingediend voor de realisatie van de eerste fase van het EKP-terrein Noord met nieuwbouw van gebouw F, I, K en M met o.a. woningbouw en kleinschalige niet-woonfuncties en een parkeergarage/mobiliteitshub en de verbouwing van de bestaande EKP-hal tot KuBus-gebouw met onderwijs, werkfuncties en horeca. Het gebied wordt begrensd door de Parallelweg, Dieze-oever, Nelson Mandela-laan en de afslag tussen de Nelson Mandela-laan en Parallelweg te ’s-Hertogenbosch.</text:p>
            <text:p text:style-name="common-al"/>
            <text:p text:style-name="common-al">Burgemeester en wethouders van ‘s-Hertogenbosch maken bekend, dat krachtens de coördinatieregeling op grond van artikel 3.30 Wet ruimtelijke ordening (Wro) de volgende besluiten met ingang van 9 oktober 2023 gelijktijdig ter inzage worden gelegd:</text:p>
            <text:p text:style-name="common-al"/>
            <text:p text:style-name="common-al">Beschikking hogere grenswaarde Wet geluidhinder voor het verlenen van een hogere waarden wegverkeersgeluid, rail- en industriegeluid als bedoeld in artikel 83 Wet Geluidhinder.</text:p>
            <text:p text:style-name="common-al">Beschikking voor de omgevingsvergunning voor het verlenen van een afwijking van het geldende bestemmingsplan door toepassing van artikel 2.12 lid 1a onder 3 van de Wet algemene bepalingen omgevingsrecht gemotiveerd en met een goede ruimtelijke onderbouwing.</text:p>
            <text:p text:style-name="common-al"/>
            <text:p text:style-name="common-al">
            <text:span text:style-name="nadrukcur">Coördinatieregeling</text:span>
          </text:p>
            <text:p text:style-name="common-al">Voor realiseren van dit project is een vergunning met toepassing van artikel 2.12 lid 1a onder 3 van de Wet algemene bepalingen omgevingsrecht (Wabo) nodig. Tevens is een ontheffing hogere grenswaarde geluid noodzakelijk. De coördinatieverordening Wro maakt het mogelijk om de procedure voor de omgevingsvergunning gelijktijdig op te laten lopen met de procedure ontheffing hogere grenswaarde geluid. Met de coördinatieregeling worden de betrokken besluiten gezamenlijk voorbereid en gelijktijdig bekendgemaakt. Ook vindt bundeling van rechtsbescherming plaats. </text:p>
            <text:p text:style-name="common-al">De beroepstermijn bedraagt zes weken. Een beroepschrift tegen het besluit moet worden ingediend</text:p>
            <text:p text:style-name="common-al">bij de Afdeling bestuursrechtspraak van de Raad van State (AbRS), Postbus 20019, 2500 EA</text:p>
            <text:p text:style-name="common-al">Den Haag. Dat kan alleen in de periode dat de verleende omgevingsvergunning en het besluit hogere</text:p>
            <text:p text:style-name="common-al">grenswaarde geluid ter inzage ligt. Het indienen van een beroepschrift schorst de werking van het</text:p>
            <text:p text:style-name="common-al">besluit niet. Om dit laatste te bereiken, kan gedurende de hiervoor geldende beroepstermijn tevens</text:p>
            <text:p text:style-name="common-al">een verzoek om voorlopige voorziening worden ingediend bij de voorzieningenrechter van de AbRS,</text:p>
            <text:p text:style-name="common-al">Postbus 20019, 2500 EA Den Haag.</text:p>
            <text:p text:style-name="common-al"/>
            <text:p text:style-name="common-al">Zowel voor het indienen van een beroepschrift als een verzoek om voorlopige voorziening is</text:p>
            <text:p text:style-name="common-al">griffierecht verschuldigd. Het besluit treedt in werking na afloop van de beroepstermijn, tenzij binnen</text:p>
            <text:p text:style-name="common-al">deze termijn naast een beroepschrift tevens een verzoek om voorlopige voorziening is ingediend.</text:p>
            <text:p text:style-name="common-al"/>
            <text:p text:style-name="common-al">Beroep kan worden ingediend door:</text:p>
            <text:p text:style-name="common-al">- belanghebbenden;</text:p>
            <text:p text:style-name="common-al">- niet-belanghebbenden die tijdig een zienswijze naar voren hebben gebracht dan wel die</text:p>
            <text:p text:style-name="common-al">redelijkerwijs niet kan worden verweten niet tijdig een zienswijze naar voren te hebben gebracht.</text:p>
            <text:p text:style-name="common-al"/>
            <text:p text:style-name="common-al">Op deze procedure is de Crisis- en herstelwet (Chw) van toepassing.</text:p>
            <text:p text:style-name="common-al">Daarom is het niet toegestaan om buiten de beroepstermijn nog (aanvullende) beroepsgronden aan te</text:p>
            <text:p text:style-name="common-al">voeren.</text:p>
            <text:p text:style-name="common-al"/>
            <text:p text:style-name="common-al">De gemeenteraad heeft op 8 december 2020 conform de coördinatieverordening Wro besloten de coördinatieregeling als bedoeld in artikel 3.30 Wro toe te passen voor het project EKP-terrein Noord.</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426423</text:span><text:line-break/><text:date style:data-style-name="dag" text:fixed="true" text:date-value="2023-10-06"/><text:line-break/><text:date style:data-style-name="jaar" text:fixed="true" text:date-value="2023-10-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6423</text:span><text:date style:data-style-name="nicedate" text:fixed="true" text:date-value="2023-10-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6423</text:span><text:date style:data-style-name="nicedate" text:fixed="true" text:date-value="2023-10-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1/xml/MC-DRP-OmgevingsvergunningAfhandeling-Web-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79613367540</meta:user-defined>
    <dc:language>nl</dc:language>
    <meta:user-defined meta:name="OVERHEIDop.locatietype/OVERHEIDop.gebiedsmarkering">Punt</meta:user-defined>
    <meta:user-defined meta:name="DC.title">Parallelweg EKP-Noord fase 1, omgevingsvergunning, het bouwen van woningbouw en parkeergarage en verbouw EKP-hal</meta:user-defined>
    <meta:user-defined meta:name="DCTERMS.W3CDTF/DCTERMS.available">2023-10-06</meta:user-defined>
    <meta:user-defined meta:name="DCTERMS.W3CDTF/OVERHEIDop.jaargang">2023</meta:user-defined>
    <meta:user-defined meta:name="OVERHEIDop.externeBijlage">Beschikking|exb-2023-47041</meta:user-defined>
    <meta:user-defined meta:name="OVERHEIDop.externeBijlage">Beschikking hogere grenswaarde|exb-2023-47042</meta:user-defined>
    <meta:user-defined meta:name="OVERHEIDop.externeBijlage">Ruimtelijke onderbouwing september 23|exb-2023-47043</meta:user-defined>
    <meta:user-defined meta:name="OVERHEIDop.publicationIssue">426423</meta:user-defined>
    <meta:user-defined meta:name="OVERHEIDop.GmbID/DC.identifier">gmb-2023-426423</meta:user-defined>
    <meta:user-defined meta:name="OVERHEIDop.versieInformatie"/>
  </office:meta>
</office:document-meta>
</file>