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-programmabegroting 2024 - 20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maken bekend dat de ontwerp-Programmabegroting 2024-2027 ter inzage ligt.</text:p>
            <text:p text:style-name="common-al">Deze ontwerp-Programmabegroting wordt door de raad in de vergadering van 6 november 2023 vastgesteld.</text:p>
            <text:p text:style-name="common-al">
            <text:span text:style-name="nadrukvet">Ter inzage:</text:span>
          </text:p>
            <text:p text:style-name="common-al">De ontwerp-Programmabegroting is te raadplegen op <text:a xlink:href="https://www.zoetermeer.nl/begroting-en-jaarverslagen" xlink:type="simple"><text:span text:style-name="nadrukondlijn"> Begroting en jaarverslagen | Gemeente Zoetermeer</text:span></text:a> of via <text:a xlink:href="https://zoetermeer.begrotingsapp.nl" xlink:type="simple"><text:span text:style-name="nadrukondlijn"> https://zoetermeer.begrotingsapp.nl</text:span></text:a> </text:p>
            <text:p text:style-name="common-al">En op afspraak in de publiekshal. </text:p>
            <text:p text:style-name="last-al">
            <text:span text:style-name="nadrukvet">Informatie: </text:span>telefoon 14 079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425418</text:span><text:line-break/><text:date style:data-style-name="dag" text:fixed="true" text:date-value="2023-10-05"/><text:line-break/><text:date style:data-style-name="jaar" text:fixed="true" text:date-value="2023-10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5418</text:span><text:date style:data-style-name="nicedate" text:fixed="true" text:date-value="2023-10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5418</text:span><text:date style:data-style-name="nicedate" text:fixed="true" text:date-value="2023-10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3.10/xml/MC-DRP-Voorlichting-Web-ZM.xml</meta:user-defined>
    <meta:user-defined meta:name="OVERHEID.Gemeente/DC.creator">Zoetermeer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Financiën | Organisatie en beleid</meta:user-defined>
    <meta:user-defined meta:name="OVERHEIDop.Rubriek/DC.type">andere voorlichtingsinformatie</meta:user-defined>
    <dc:language>nl</dc:language>
    <meta:user-defined meta:name="OVERHEIDop.locatietype/OVERHEIDop.gebiedsmarkering">Gemeente</meta:user-defined>
    <meta:user-defined meta:name="DC.title">Ontwerp-programmabegroting 2024 - 2027</meta:user-defined>
    <meta:user-defined meta:name="DCTERMS.W3CDTF/DCTERMS.available">2023-10-05</meta:user-defined>
    <meta:user-defined meta:name="DCTERMS.W3CDTF/OVERHEIDop.jaargang">2023</meta:user-defined>
    <meta:user-defined meta:name="OVERHEIDop.publicationIssue">425418</meta:user-defined>
    <meta:user-defined meta:name="OVERHEIDop.GmbID/DC.identifier">gmb-2023-425418</meta:user-defined>
    <meta:user-defined meta:name="OVERHEIDop.versieInformatie"/>
  </office:meta>
</office:document-meta>
</file>