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realiseren van een tuinmuur/erfafscheiding aan Cremerstraat 18 te Nieuwstad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aanvraag omgevingsvergunning / Cremerstraat 18, 6118 AX te Nieuwstadt / Echt-Susteren / verzonden 24 augustus 2023 / het realiseren van een tuinmuur/erfafscheiding.</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5 oktober 2023</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24991</text:span><text:line-break/><text:date style:data-style-name="dag" text:fixed="true" text:date-value="2023-10-05"/><text:line-break/><text:date style:data-style-name="jaar" text:fixed="true" text:date-value="2023-10-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991</text:span><text:date style:data-style-name="nicedate" text:fixed="true" text:date-value="2023-10-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24991</text:span><text:date style:data-style-name="nicedate" text:fixed="true" text:date-value="2023-10-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1/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realiseren van een tuinmuur/erfafscheiding aan Cremerstraat 18 te Nieuwstadt</meta:user-defined>
    <meta:user-defined meta:name="DCTERMS.W3CDTF/DCTERMS.available">2023-10-05</meta:user-defined>
    <meta:user-defined meta:name="DCTERMS.W3CDTF/OVERHEIDop.jaargang">2023</meta:user-defined>
    <meta:user-defined meta:name="OVERHEIDop.publicationIssue">424991</meta:user-defined>
    <meta:user-defined meta:name="OVERHEIDop.GmbID/DC.identifier">gmb-2023-424991</meta:user-defined>
    <meta:user-defined meta:name="OVERHEIDop.versieInformatie"/>
  </office:meta>
</office:document-meta>
</file>