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ging beslissing aanvraag omgevingsvergunning, Sneek, Grootzand 50 het bouwen van een wonin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aanvraag voor een omgevingsvergunning eenmalig verlengen met maximaal 6 weken:</text:p>
            <text:p text:style-name="common-al"/>
            <text:p text:style-name="common-al">Sneek, Grootzand 50 OV20230326 het bouwen van een woning (05 april 2023) </text:p>
            <text:p text:style-name="common-al"/>
            <text:p text:style-name="last-al">Aangegeven datum is de ontvangstdatum. Het besluit de beslistermijn op te schorten strekt slechts ter voorbereiding van het op de aanvraag te nemen besluit. Daarom kan tegen dit besluit geen bezwaar of beroep worden ingestel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24726</text:span><text:line-break/><text:date style:data-style-name="dag" text:fixed="true" text:date-value="2023-10-05"/><text:line-break/><text:date style:data-style-name="jaar" text:fixed="true" text:date-value="2023-10-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726</text:span><text:date style:data-style-name="nicedate" text:fixed="true" text:date-value="2023-10-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726</text:span><text:date style:data-style-name="nicedate" text:fixed="true" text:date-value="2023-10-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2/xml/MC-DRP-OmgevingsvergunningAanvraa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daging beslissing aanvraag omgevingsvergunning, Sneek, Grootzand 50 het bouwen van een woning</meta:user-defined>
    <meta:user-defined meta:name="DCTERMS.W3CDTF/DCTERMS.available">2023-10-05</meta:user-defined>
    <meta:user-defined meta:name="DCTERMS.W3CDTF/OVERHEIDop.jaargang">2023</meta:user-defined>
    <meta:user-defined meta:name="OVERHEIDop.publicationIssue">424726</meta:user-defined>
    <meta:user-defined meta:name="OVERHEIDop.GmbID/DC.identifier">gmb-2023-424726</meta:user-defined>
    <meta:user-defined meta:name="OVERHEIDop.versieInformatie"/>
  </office:meta>
</office:document-meta>
</file>