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ging beslissing aanvraag omgevingsvergunning, Sneek, Oppenhuizerweg 98 het bouwen van een Jumbo supermarkt en 24 koopappartement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aanvraag voor een omgevingsvergunning eenmalig verlengen met maximaal 6 weken:</text:p>
            <text:p text:style-name="common-al"/>
            <text:p text:style-name="common-al">Sneek, Oppenhuizerweg 98 OV20230588 het bouwen van een Jumbo supermarkt en 24 koopappartementen (30 juni 2023) </text:p>
            <text:p text:style-name="common-al"/>
            <text:p text:style-name="last-al">Aangegeven datum is de ontvangstdatum. Het besluit de beslistermijn op te schorten strekt slechts ter voorbereiding van het op de aanvraag te nemen besluit. Daarom kan tegen dit besluit geen bezwaar of beroep worden ingestel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24714</text:span><text:line-break/><text:date style:data-style-name="dag" text:fixed="true" text:date-value="2023-10-05"/><text:line-break/><text:date style:data-style-name="jaar" text:fixed="true" text:date-value="2023-10-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714</text:span><text:date style:data-style-name="nicedate" text:fixed="true" text:date-value="2023-10-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714</text:span><text:date style:data-style-name="nicedate" text:fixed="true" text:date-value="2023-10-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2/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daging beslissing aanvraag omgevingsvergunning, Sneek, Oppenhuizerweg 98 het bouwen van een Jumbo supermarkt en 24 koopappartementen</meta:user-defined>
    <meta:user-defined meta:name="DCTERMS.W3CDTF/DCTERMS.available">2023-10-05</meta:user-defined>
    <meta:user-defined meta:name="DCTERMS.W3CDTF/OVERHEIDop.jaargang">2023</meta:user-defined>
    <meta:user-defined meta:name="OVERHEIDop.publicationIssue">424714</meta:user-defined>
    <meta:user-defined meta:name="OVERHEIDop.GmbID/DC.identifier">gmb-2023-424714</meta:user-defined>
    <meta:user-defined meta:name="OVERHEIDop.versieInformatie"/>
  </office:meta>
</office:document-meta>
</file>