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ANJELIERSTRAAT TEGENOVER NUMMER 35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tijdelijk gebruik openbare ruimte op het perceel Anjelierstraat tegenover nummer 35 te Heerenveen (26-09-2023)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23958</text:span><text:line-break/><text:date style:data-style-name="dag" text:fixed="true" text:date-value="2023-10-04"/><text:line-break/><text:date style:data-style-name="jaar" text:fixed="true" text:date-value="2023-10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3958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3958</text:span><text:date style:data-style-name="nicedate" text:fixed="true" text:date-value="2023-10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TIJDELIJK GEBRUIK OPENBARE RUIMTE, ANJELIERSTRAAT TEGENOVER NUMMER 35 HEERENVEEN</meta:user-defined>
    <meta:user-defined meta:name="DCTERMS.W3CDTF/DCTERMS.available">2023-10-04</meta:user-defined>
    <meta:user-defined meta:name="DCTERMS.W3CDTF/OVERHEIDop.jaargang">2023</meta:user-defined>
    <meta:user-defined meta:name="OVERHEIDop.publicationIssue">423958</meta:user-defined>
    <meta:user-defined meta:name="OVERHEIDop.GmbID/DC.identifier">gmb-2023-423958</meta:user-defined>
    <meta:user-defined meta:name="OVERHEIDop.versieInformatie"/>
  </office:meta>
</office:document-meta>
</file>