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zijde van de eerste verdieping van een woning, Breitnerlaan 4 te Utrecht,  HZ_WABO-22-41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itnerlaan 4 te Utrecht</text:p>
            <text:p text:style-name="common-al">HZ_WABO-22-41344</text:p>
            <text:p text:style-name="common-al">Toelichting: het bouwen van een uitbouw aan de achterzijde van de eerste verdieping van een woning</text:p>
            <text:p text:style-name="common-al">Datum besluit: 27 januari 2023</text:p>
            <text:p text:style-name="common-al">Startdatum bezwaartermijn: 28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393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93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93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zijde van de eerste verdieping van een woning, Breitnerlaan 4 te Utrecht,  HZ_WABO-22-41344</meta:user-defined>
    <meta:user-defined meta:name="DCTERMS.W3CDTF/DCTERMS.available">2023-01-31</meta:user-defined>
    <meta:user-defined meta:name="DCTERMS.W3CDTF/OVERHEIDop.jaargang">2023</meta:user-defined>
    <meta:user-defined meta:name="OVERHEIDop.externeBijlage">Aanvraagdocument  publiceerbaar-A|exb-2023-4446</meta:user-defined>
    <meta:user-defined meta:name="OVERHEIDop.externeBijlage">Besluit omgevingsvergunning publiceerbaar|exb-2023-4447</meta:user-defined>
    <meta:user-defined meta:name="OVERHEIDop.publicationIssue">42393</meta:user-defined>
    <meta:user-defined meta:name="OVERHEIDop.GmbID/DC.identifier">gmb-2023-42393</meta:user-defined>
    <meta:user-defined meta:name="OVERHEIDop.versieInformatie"/>
  </office:meta>
</office:document-meta>
</file>