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05968.</text:p>
            <text:p text:style-name="al"/>
            <text:p text:style-name="al">Onderwerp: tijdelijk gesloten verklaring in verband met het organiseren van de Kermis  tijdens Knypstermerke 2023.</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6, 7, 8, 9 en 10 oktober 2023 op de locatie Tramweg in de Knipe wordt georganiseerd;</text:p>
              </text:list-item>
              <text:list-item text:style-override="id1-3-2-1-1-10-2">
                <text:number>•</text:number>
                <text:p text:style-name="al">dat het noodzakelijk is om de Tramweg te De Knipe volledig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van maandag 2 oktober 2023 10.00 uur tot en met maandag 9 oktober 2023 19.00 uur.</text:p>
            <text:p text:style-name="al"/>
            <text:p text:style-name="al">
            <text:span text:style-name="nadrukvet">De Knipe</text:span>
            <text:span text:style-name="nadrukvet">, </text:span>Tramweg</text:p>
            <text:p text:style-name="al"/>
            <text:p text:style-name="al">Heerenveen, 2 oktober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3917</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917</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917</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De Knip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3-10-04</meta:user-defined>
    <meta:user-defined meta:name="DCTERMS.W3CDTF/OVERHEIDop.jaargang">2023</meta:user-defined>
    <meta:user-defined meta:name="OVERHEIDop.publicationIssue">423917</meta:user-defined>
    <meta:user-defined meta:name="OVERHEIDop.GmbID/DC.identifier">gmb-2023-423917</meta:user-defined>
    <meta:user-defined meta:name="OVERHEIDop.versieInformatie"/>
  </office:meta>
</office:document-meta>
</file>