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aanvraag omgevingsvergunning, Rijsenhout, Verremeer 21, 1435 LT, bouwen van een bijgebouw, verzenddatum 26-01-2023, zaaknummer 7019376, olonummer 7412385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2378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78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78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de beslistermijn aanvraag omgevingsvergunning, Rijsenhout, Verremeer 21, 1435 LT, bouwen van een bijgebouw, verzenddatum 26-01-2023, zaaknummer 7019376, olonummer 7412385.</meta:user-defined>
    <meta:user-defined meta:name="DCTERMS.W3CDTF/DCTERMS.available">2023-01-31</meta:user-defined>
    <meta:user-defined meta:name="DCTERMS.W3CDTF/OVERHEIDop.jaargang">2023</meta:user-defined>
    <meta:user-defined meta:name="OVERHEIDop.publicationIssue">42378</meta:user-defined>
    <meta:user-defined meta:name="OVERHEIDop.GmbID/DC.identifier">gmb-2023-42378</meta:user-defined>
    <meta:user-defined meta:name="OVERHEIDop.versieInformatie"/>
  </office:meta>
</office:document-meta>
</file>