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pbouw op de woning door het optrekken van de gevel, Jopie Huismanstraat 167 te Utrecht, HZ_WABO-23-3318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pie Huismanstraat 167 te Utrecht</text:span>
          </text:p>
            <text:p text:style-name="common-al">HZ_WABO-23-33181</text:p>
            <text:p text:style-name="common-al">Toelichting: het bouwen van een dakpbouw op de woning door het optrekken van de gevel</text:p>
            <text:p text:style-name="common-al">Datum ontvangst aanvraag: 29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3140</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140</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140</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pbouw op de woning door het optrekken van de gevel, Jopie Huismanstraat 167 te Utrecht, HZ_WABO-23-33181</meta:user-defined>
    <meta:user-defined meta:name="DCTERMS.W3CDTF/DCTERMS.available">2023-10-04</meta:user-defined>
    <meta:user-defined meta:name="DCTERMS.W3CDTF/OVERHEIDop.jaargang">2023</meta:user-defined>
    <meta:user-defined meta:name="OVERHEIDop.externeBijlage">Publiceerbaar-A|exb-2023-46550</meta:user-defined>
    <meta:user-defined meta:name="OVERHEIDop.publicationIssue">423140</meta:user-defined>
    <meta:user-defined meta:name="OVERHEIDop.GmbID/DC.identifier">gmb-2023-423140</meta:user-defined>
    <meta:user-defined meta:name="OVERHEIDop.versieInformatie"/>
  </office:meta>
</office:document-meta>
</file>