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met een dakterras aan de achterkant van de woning, Violenstraat 32 te Utrecht, HZ_WABO-23-332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iolenstraat 32 te Utrecht</text:span>
          </text:p>
            <text:p text:style-name="common-al">HZ_WABO-23-33206</text:p>
            <text:p text:style-name="common-al">Toelichting: het bouwen van een aanbouw met een dakterras aan de achterkant van de woning</text:p>
            <text:p text:style-name="common-al">Datum ontvangst aanvraag: 29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3065</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65</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3065</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met een dakterras aan de achterkant van de woning, Violenstraat 32 te Utrecht, HZ_WABO-23-33206</meta:user-defined>
    <meta:user-defined meta:name="DCTERMS.W3CDTF/DCTERMS.available">2023-10-04</meta:user-defined>
    <meta:user-defined meta:name="DCTERMS.W3CDTF/OVERHEIDop.jaargang">2023</meta:user-defined>
    <meta:user-defined meta:name="OVERHEIDop.externeBijlage">Publiceerbaar-A|exb-2023-46544</meta:user-defined>
    <meta:user-defined meta:name="OVERHEIDop.publicationIssue">423065</meta:user-defined>
    <meta:user-defined meta:name="OVERHEIDop.GmbID/DC.identifier">gmb-2023-423065</meta:user-defined>
    <meta:user-defined meta:name="OVERHEIDop.versieInformatie"/>
  </office:meta>
</office:document-meta>
</file>