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Riouwstraat 3 te Utrecht,  HZ_WABO-23-250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ouwstraat 3 te Utrecht</text:p>
            <text:p text:style-name="common-al">HZ_WABO-23-25068</text:p>
            <text:p text:style-name="common-al">Toelichting: het bouwen van een dakkapel aan de voorkant van de woning</text:p>
            <text:p text:style-name="common-al">Datum besluit: 29 september 2023</text:p>
            <text:p text:style-name="common-al">Startdatum bezwaartermijn: 30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2216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21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21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Riouwstraat 3 te Utrecht,  HZ_WABO-23-25068</meta:user-defined>
    <meta:user-defined meta:name="DCTERMS.W3CDTF/DCTERMS.available">2023-10-04</meta:user-defined>
    <meta:user-defined meta:name="DCTERMS.W3CDTF/OVERHEIDop.jaargang">2023</meta:user-defined>
    <meta:user-defined meta:name="OVERHEIDop.externeBijlage">publiceerbaar-A|exb-2023-46476</meta:user-defined>
    <meta:user-defined meta:name="OVERHEIDop.externeBijlage">Besluit omgevingsvergunning publiceerbaar|exb-2023-46477</meta:user-defined>
    <meta:user-defined meta:name="OVERHEIDop.publicationIssue">422216</meta:user-defined>
    <meta:user-defined meta:name="OVERHEIDop.GmbID/DC.identifier">gmb-2023-422216</meta:user-defined>
    <meta:user-defined meta:name="OVERHEIDop.versieInformatie"/>
  </office:meta>
</office:document-meta>
</file>