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, Omgevingsvergunning regulier, Gebroeders van Steenbergenplantsoen 10 Ede, het bouwen van een tuinhuis plan Statuur 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6 september 2023</text:p>
            <text:p text:style-name="common-al">Zaaknummer 2023W168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22084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084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084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gunningsvrij, Omgevingsvergunning regulier, Gebroeders van Steenbergenplantsoen 10 Ede, het bouwen van een tuinhuis plan Statuur 2.</meta:user-defined>
    <meta:user-defined meta:name="DCTERMS.W3CDTF/DCTERMS.available">2023-10-04</meta:user-defined>
    <meta:user-defined meta:name="DCTERMS.W3CDTF/OVERHEIDop.jaargang">2023</meta:user-defined>
    <meta:user-defined meta:name="OVERHEIDop.publicationIssue">422084</meta:user-defined>
    <meta:user-defined meta:name="OVERHEIDop.GmbID/DC.identifier">gmb-2023-422084</meta:user-defined>
    <meta:user-defined meta:name="OVERHEIDop.versieInformatie"/>
  </office:meta>
</office:document-meta>
</file>