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aan de achterzijde van het gebouw, Voor Clarenburg 6 BS te Utrecht, HZ_WABO-23-329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 Clarenburg 6 BS te Utrecht</text:span>
          </text:p>
            <text:p text:style-name="common-al">HZ_WABO-23-32947</text:p>
            <text:p text:style-name="common-al">Toelichting: het bouwen van een dakterras aan de achterzijde van het gebouw</text:p>
            <text:p text:style-name="common-al">Datum ontvangst aanvraag: 27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1830</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30</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30</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aan de achterzijde van het gebouw, Voor Clarenburg 6 BS te Utrecht, HZ_WABO-23-32947</meta:user-defined>
    <meta:user-defined meta:name="DCTERMS.W3CDTF/DCTERMS.available">2023-10-03</meta:user-defined>
    <meta:user-defined meta:name="DCTERMS.W3CDTF/OVERHEIDop.jaargang">2023</meta:user-defined>
    <meta:user-defined meta:name="OVERHEIDop.externeBijlage">Publiceerbaar-A|exb-2023-46446</meta:user-defined>
    <meta:user-defined meta:name="OVERHEIDop.publicationIssue">421830</meta:user-defined>
    <meta:user-defined meta:name="OVERHEIDop.GmbID/DC.identifier">gmb-2023-421830</meta:user-defined>
    <meta:user-defined meta:name="OVERHEIDop.versieInformatie"/>
  </office:meta>
</office:document-meta>
</file>