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parkeerplaats deelauto Laan van Overvliet, te Linschoten</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Montfoort,</text:p>
            <text:p text:style-name="common-al">Hebben besloten:</text:p>
            <text:p text:style-name="common-al">-  tot het opheffen van de parkeerplaats voor de deelauto, door het verwijderen van het verkeersbord E8 deelauto van Bijlage 1 van het RVV 1990;</text:p>
            <text:p text:style-name="common-al">Montfoort, 29 september 2023</text:p>
            <text:p text:style-name="common-al">Burgemeester en wethouders van Montfoort,</text:p>
            <text:p text:style-name="common-al">namens deze,</text:p>
            <text:p text:style-name="common-al">M. ten Doll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De deelauto wordt door de ondernemersvereniging opgeheven bij gebrek aan deelnemers. De laadpaal die hierbij staat zal worden verwijderd door de ondernemersvereniging. Het parkeervak zal worden verwijderd. </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de Laan van Overvliet in beheer en onderhoud is van de gemeente Montfoort;</text:p>
            <text:p text:style-name="common-al">de deelauto wordt opgeheven en daarmee de parkeerplaats niet meer noodzakelijk is;</text:p>
            <text:p text:style-name="common-al">met de doelstellingen van het verkeersbesluit het algemeen belang wordt gediend;</text:p>
            <text:p text:style-name="common-al">er geen andere individuele belangen bekend zijn waarmee de maatregelen, genoemd in dit besluit, strijdig zijn.</text:p>
            <text:p text:style-name="common-al">
            <text:span text:style-name="nadrukvet">Advies</text:span>
          </text:p>
            <text:p text:style-name="common-al">Overeenkomstig artikel 24 van het BABW is overleg gepleegd met de Politie Eenheid Midden-Nederland, district West Utrecht.</text:p>
            <text:p text:style-name="common-al">De betreffende straat is gelegen binnen de bebouwde kom van Montfoort en in beheer bij de gemeente Montfoort. Daarom is het niet noodzakelijk dat het openbaar lichaam dat het beheer heeft over de weg wordt gehoord (artikel 23 van het BABW).</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21816</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16</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16</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oort - Verwijderen deelauto parkeerplaats - Laan van Overvliet Linschot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DCTERMS.abstract">Verwijderen van laadpaal en deelautoparkeerplaats Laan van Overvliet</meta:user-defined>
    <meta:user-defined meta:name="OVERHEIDop.verkeersbordcode">E8</meta:user-defined>
    <dc:language>nl</dc:language>
    <meta:user-defined meta:name="OVERHEIDop.locatietype/OVERHEIDop.gebiedsmarkering">Punt</meta:user-defined>
    <meta:user-defined meta:name="OVERHEIDop.locatietype/OVERHEIDop.gebiedsmarkering">Weg</meta:user-defined>
    <meta:user-defined meta:name="DC.title">Verkeersbesluit opheffen parkeerplaats deelauto Laan van Overvliet, te Linschoten</meta:user-defined>
    <meta:user-defined meta:name="DCTERMS.W3CDTF/DCTERMS.available">2023-10-03</meta:user-defined>
    <meta:user-defined meta:name="OVERHEIDop.externeBijlage">tekening|exb-2023-46434</meta:user-defined>
    <meta:user-defined meta:name="DCTERMS.W3CDTF/OVERHEIDop.jaargang">2023</meta:user-defined>
    <meta:user-defined meta:name="OVERHEIDop.publicationIssue">421816</meta:user-defined>
    <meta:user-defined meta:name="OVERHEIDop.GmbID/DC.identifier">gmb-2023-421816</meta:user-defined>
    <meta:user-defined meta:name="OVERHEIDop.versieInformatie"/>
  </office:meta>
</office:document-meta>
</file>