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op de woning, De Milan Viscontilaan 15 te De Meern, HZ_WABO-23-330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Milan Viscontilaan 15 te De Meern</text:span>
          </text:p>
            <text:p text:style-name="common-al">HZ_WABO-23-33079</text:p>
            <text:p text:style-name="common-al">Toelichting: het bouwen van een derde bouwlaag op de woning</text:p>
            <text:p text:style-name="common-al">Datum ontvangst aanvraag: 28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1800</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00</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800</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op de woning, De Milan Viscontilaan 15 te De Meern, HZ_WABO-23-33079</meta:user-defined>
    <meta:user-defined meta:name="DCTERMS.W3CDTF/DCTERMS.available">2023-10-03</meta:user-defined>
    <meta:user-defined meta:name="DCTERMS.W3CDTF/OVERHEIDop.jaargang">2023</meta:user-defined>
    <meta:user-defined meta:name="OVERHEIDop.externeBijlage">Publiceerbaar-A|exb-2023-46428</meta:user-defined>
    <meta:user-defined meta:name="OVERHEIDop.publicationIssue">421800</meta:user-defined>
    <meta:user-defined meta:name="OVERHEIDop.GmbID/DC.identifier">gmb-2023-421800</meta:user-defined>
    <meta:user-defined meta:name="OVERHEIDop.versieInformatie"/>
  </office:meta>
</office:document-meta>
</file>