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obiel breken bouw- en sloopafval Mosbulten 13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maken bekend dat zij van Brouwers Recycling BV aan de Ravensgat 8 te Bakel een kennisgeving Besluit mobiel breken bouw- en sloopafval hebben ontvangen. </text:p>
            <text:p text:style-name="common-al">Inhoud kennisgeving:  het mobiel breken van in totaal 1.000 ton steenachtige materialen</text:p>
            <text:p text:style-name="common-al">Werklocatie:  Mosbulten 13</text:p>
            <text:p text:style-name="common-al">Postcode en plaats :  5491PH Sint-Oedenrode</text:p>
            <text:p text:style-name="common-al">Kadastrale gegevens:  Gemeente Sint-Oedenrode, sectie L, nummers 731</text:p>
            <text:p text:style-name="common-al">Datum ingekomen:  11 september 2023</text:p>
            <text:p text:style-name="common-al">Verwachte startdatum:  2 oktober 2023</text:p>
            <text:p text:style-name="common-al">Periode werkzaamheden:  maximaal 2 aaneengesloten werkdagen </text:p>
            <text:p text:style-name="common-al">Bronsterkte mobiele breker:  111,3 dB(A)</text:p>
            <text:p text:style-name="common-al"/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21603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603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603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5521</meta:user-defined>
    <dc:language>nl</dc:language>
    <meta:user-defined meta:name="OVERHEIDop.locatietype/OVERHEIDop.gebiedsmarkering">Adres</meta:user-defined>
    <meta:user-defined meta:name="DC.title">Kennisgeving mobiel breken bouw- en sloopafval Mosbulten 13 Sint-Oedenrode</meta:user-defined>
    <meta:user-defined meta:name="DCTERMS.W3CDTF/DCTERMS.available">2023-10-03</meta:user-defined>
    <meta:user-defined meta:name="DCTERMS.W3CDTF/OVERHEIDop.jaargang">2023</meta:user-defined>
    <meta:user-defined meta:name="OVERHEIDop.publicationIssue">421603</meta:user-defined>
    <meta:user-defined meta:name="OVERHEIDop.GmbID/DC.identifier">gmb-2023-421603</meta:user-defined>
    <meta:user-defined meta:name="OVERHEIDop.versieInformatie"/>
  </office:meta>
</office:document-meta>
</file>