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op het balkon aan de achterkant van de woning, Prof. Wentlaan 12 te Utrecht,  HZ_WABO-23-266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f. Wentlaan 12 te Utrecht</text:p>
            <text:p text:style-name="common-al">HZ_WABO-23-26627</text:p>
            <text:p text:style-name="common-al">Toelichting: het bouwen van een uitbouw op het balkon aan de achterkant van de woning</text:p>
            <text:p text:style-name="common-al">Datum besluit: 27 september 2023</text:p>
            <text:p text:style-name="common-al">Startdatum bezwaartermijn: 29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20513</text:span><text:line-break/><text:date style:data-style-name="dag" text:fixed="true" text:date-value="2023-10-03"/><text:line-break/><text:date style:data-style-name="jaar" text:fixed="true" text:date-value="2023-10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0513</text:span><text:date style:data-style-name="nicedate" text:fixed="true" text:date-value="2023-10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0513</text:span><text:date style:data-style-name="nicedate" text:fixed="true" text:date-value="2023-10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op het balkon aan de achterkant van de woning, Prof. Wentlaan 12 te Utrecht,  HZ_WABO-23-26627</meta:user-defined>
    <meta:user-defined meta:name="DCTERMS.W3CDTF/DCTERMS.available">2023-10-03</meta:user-defined>
    <meta:user-defined meta:name="DCTERMS.W3CDTF/OVERHEIDop.jaargang">2023</meta:user-defined>
    <meta:user-defined meta:name="OVERHEIDop.externeBijlage">Aanvraagdocument  publiceerbaar-A|exb-2023-46251</meta:user-defined>
    <meta:user-defined meta:name="OVERHEIDop.externeBijlage">Besluit omgevingsvergunning publiceerbaar|exb-2023-46252</meta:user-defined>
    <meta:user-defined meta:name="OVERHEIDop.publicationIssue">420513</meta:user-defined>
    <meta:user-defined meta:name="OVERHEIDop.GmbID/DC.identifier">gmb-2023-420513</meta:user-defined>
    <meta:user-defined meta:name="OVERHEIDop.versieInformatie"/>
  </office:meta>
</office:document-meta>
</file>