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Zeemansstraat 1, 1506 CS Zaandam - bouwen van een dakkapel op voor- en achterzijde van het 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3824 - bouwen van een dakkapel op voor- en achterzijde van het gebouw op de locatie Zeemansstraat 1, 1506 CS Zaandam</text:p>
            <text:p text:style-name="common-al">Besluit verzonden: 28-09-2023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8-09-2023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19894</text:span><text:line-break/><text:date style:data-style-name="dag" text:fixed="true" text:date-value="2023-10-02"/><text:line-break/><text:date style:data-style-name="jaar" text:fixed="true" text:date-value="2023-10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9894</text:span><text:date style:data-style-name="nicedate" text:fixed="true" text:date-value="2023-10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9894</text:span><text:date style:data-style-name="nicedate" text:fixed="true" text:date-value="2023-10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3824</meta:user-defined>
    <dc:language>nl</dc:language>
    <meta:user-defined meta:name="OVERHEIDop.locatietype/OVERHEIDop.gebiedsmarkering">Punt</meta:user-defined>
    <meta:user-defined meta:name="DC.title">Verleende omgevingsvergunning - Zeemansstraat 1, 1506 CS Zaandam - bouwen van een dakkapel op voor- en achterzijde van het gebouw</meta:user-defined>
    <meta:user-defined meta:name="DCTERMS.W3CDTF/DCTERMS.available">2023-10-02</meta:user-defined>
    <meta:user-defined meta:name="DCTERMS.W3CDTF/OVERHEIDop.jaargang">2023</meta:user-defined>
    <meta:user-defined meta:name="OVERHEIDop.publicationIssue">419894</meta:user-defined>
    <meta:user-defined meta:name="OVERHEIDop.GmbID/DC.identifier">gmb-2023-419894</meta:user-defined>
    <meta:user-defined meta:name="OVERHEIDop.versieInformatie"/>
  </office:meta>
</office:document-meta>
</file>