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996932ea-06b1-48d5-bdbd-f256dfbcc4a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office:automatic-styles>
  <office:body>
    <office:text>
      <text:p text:style-name="new_page_staatscourant"/>
      <text:p text:style-name="single-kop-titel">Gemeente Voorst – Tijdelijke verkeersmaatregelen op het deel van de H.W. Iordensweg in Twello ter hoogte van het viaduct in de rijksweg A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oorst;</text:p>
            <text:p text:style-name="common-al">gelet op:</text:p>
            <text:list text:style-name="id1-3-2-1-1-3">
              <text:list-item text:style-override="id1-3-2-1-1-3-1">
                <text:number>•</text:number>
                <text:p text:style-name="al">artikel 15 lid 1 van de Wegenverkeerswet 1994 (hierna: WVW 1994) op grond waarvan de plaatsing of verwijdering van de in artikel 12 van het Besluit administratieve bepalingen inzake het wegverkeer (BABW) opgenomen verkeerstekens, voor zover daardoor een gebod of verbod ontstaat of wordt gewijzigd, geschiedt krachtens een verkeersbesluit;</text:p>
              </text:list-item>
              <text:list-item text:style-override="id1-3-2-1-1-3-2">
                <text:number>•</text:number>
                <text:p text:style-name="al">artikel 18 lid 1 van de WVW 1994 op grond waarvan verkeersbesluiten voor wegen die niet onder beheer van het Rijk, de provincie of het waterschap vallen, door burgemeester en wethouders of een door hen ingestelde bestuurscommissie genomen worden;</text:p>
              </text:list-item>
              <text:list-item text:style-override="id1-3-2-1-1-3-3">
                <text:number>•</text:number>
                <text:p text:style-name="al">artikel 12 van het BABW op grond waarvan het plaatsen of verwijderen van de in dit artikel genoemde verkeerstekens krachtens een verkeersbesluit geschiedt;</text:p>
              </text:list-item>
              <text:list-item text:style-override="id1-3-2-1-1-3-4">
                <text:number>•</text:number>
                <text:p text:style-name="al">artikel 24 van het BABW op grond waarvan verkeersbesluiten worden genomen na overleg met de korpschef van de politie of diens gemandateerde;</text:p>
              </text:list-item>
              <text:list-item text:style-override="id1-3-2-1-1-3-5">
                <text:number>•</text:number>
                <text:p text:style-name="al">het Algemeen mandaatbesluit Voorst 2023 op grond waarvan de juridisch beleidsadviseur openbare ruimte bevoegd is om verkeersbesluiten als deze te nemen;</text:p>
              </text:list-item>
            </text:list>
            <text:p text:style-name="common-al">overwegende dat een deel van de rijksweg A1, waaronder het traject Apeldoorn-Twello, verbreed wordt om daarmee de doorstroming van het verkeer te bevorderen;</text:p>
            <text:p text:style-name="common-al">dat de reconstructie van het, van de rijksweg A1 deel uitmakende, viaduct over de H.W. Iordensweg daar onderdeel van uitmaakt; </text:p>
            <text:p text:style-name="common-al">dat het vanwege de werkzaamheden ter plaatse van de rijksweg A1, inclusief de reconstructie van het viaduct ter hoogte van de H.W. Iordensweg, vanuit oogpunt van (verkeers)veiligheid noodzakelijk wordt geacht verkeermaatregelen te treffen;</text:p>
            <text:p text:style-name="common-al">dat deze verkeersmaatregelen van tijdelijke aard zijn en gelden voor de periode van 9 oktober 2023 tot 15 maart 2024;</text:p>
            <text:p text:style-name="common-al">dat het daarbij gaat om: </text:p>
            <text:list text:style-name="id1-3-2-1-1-9">
              <text:list-item text:style-override="id1-3-2-1-1-9-1">
                <text:number>•</text:number>
                <text:p text:style-name="al">geslotenverklaring van het desbetreffende gedeelte van de H.W. Iordensweg voor alle motorvoertuigen met de verkeerborden C12 (gesloten voor alle motorvoertuigen) als bedoeld in bijlage I van het Reglement verkeersregels en verkeerstekens 1990 (RVV 1990); </text:p>
              </text:list-item>
              <text:list-item text:style-override="id1-3-2-1-1-9-2">
                <text:number>•</text:number>
                <text:p text:style-name="al">het voor een deel van de H.W. Iordensweg dat aansluit op het deel van de H.W. Iordensweg dat voor alle motorvoertuigen wordt afgesloten instellen van een maximum snelheid van 30 km/u, aan te geven met de verkeersborden A1 (maximumsnelheid) met de aanduiding '30' van bijlage 1 van het RVV 1990 in combinatie met het plaatsen van verkeersborden J16 (waarschuwing voor werk in uitvoering) als bedoeld in bijlage I van het RVV 1990;</text:p>
              </text:list-item>
              <text:list-item text:style-override="id1-3-2-1-1-9-3">
                <text:number>•</text:number>
                <text:p text:style-name="al">het als onderdeel van een omleidingsroute plaatsen van de verkeersborden L10 (vooraankondiging verkeersmaatregel) als bedoeld in bijlage I van het RVV 1990 in combinatie met de verkeersborden C12 (gesloten voor alle motorvoertuigen) als bedoeld in bijlage I van het RVV 1990; </text:p>
              </text:list-item>
            </text:list>
            <text:p text:style-name="common-al">dat er daarnaast op meerdere locaties schrikhekken (type BB16-2) geplaatst worden;</text:p>
            <text:p text:style-name="common-al">dat de geslotenverklaring voor alle motorvoertuigen betekent dat het desbetreffende deel van de H.W. Iordensweg toegankelijk blijft voor niet gemotoriseerd verkeer;</text:p>
            <text:p text:style-name="common-al">dat de H.W. Iordensweg in onderhoud en beheer is bij de gemeente Voorst;</text:p>
            <text:p text:style-name="common-al">dat er een omleidingsroute wordt ingesteld, aan te geven met bebording; </text:p>
            <text:p text:style-name="common-al">dat de tijdelijke verkeersmaatregelen dienen tot het zoveel mogelijk waarborgen van de verkeersveiligheid, de vrijheid van het verkeer en het beschermen van weggebruikers en passagiers zoals bedoeld in artikel 2 lid 1 van de WVW 1994;</text:p>
            <text:p text:style-name="common-al">dat volgens het bepaalde in artikel 24 van het BABW over dit verkeersbesluit overleg is geweest met de korpschef, namens deze de verkeersadviseur van de politie in Oost-Nederland;</text:p>
            <text:p text:style-name="common-al">dat aan de juridisch beleidsadviseur openbare ruimte mandaat verleend is om verkeersbesluiten als deze te nemen;</text:p>
            <text:p text:style-name="common-al">B E S L U I T E N:</text:p>
            <text:p text:style-name="common-al">tijdens de periode van 9 oktober 2023 tot 15 maart 2024;</text:p>
            <text:list text:style-name="id1-3-2-1-1-19">
              <text:list-item text:style-override="id1-3-2-1-1-19-1">
                <text:number>•</text:number>
                <text:p text:style-name="al">het desbetreffende gedeelte van de H.W. Iordensweg gesloten te verklaren voor alle motorvoertuigen met de verkeerborden C12 (gesloten voor alle motorvoertuigen) als bedoeld in bijlage I van het RVV 1990 en aanvullend daarop direct ten noorden van de kruising H.W. Iordensweg/Molenallee/Grotenhuisstraat een verkeersbord C12 (gesloten voor alle motorvoertuigen) als bedoeld in bijlage I van het RVV 1990 te plaatsen in combinatie met een vooraankondigingsbord OB 401-250 m als bedoeld in bijlage I van het RVV 1990; </text:p>
              </text:list-item>
              <text:list-item text:style-override="id1-3-2-1-1-19-2">
                <text:number>•</text:number>
                <text:p text:style-name="al">voor een deel van de H.W. Iordensweg dat aansluit op het deel van de H.W. Iordensweg dat voor alle motorvoertuigen wordt afgesloten, een maximum snelheid van 30 km/u in te stellen, aan te geven met de verkeersborden A1 (maximumsnelheid) met de aanduiding '30' van bijlage 1 van het RVV 1990 in combinatie met het plaatsen van de verkeersborden J16 (waarschuwing voor werk in uitvoering) als bedoeld in bijlage I van het RVV 1990;</text:p>
              </text:list-item>
              <text:list-item text:style-override="id1-3-2-1-1-19-3">
                <text:number>•</text:number>
                <text:p text:style-name="al">het ter plaatse van de Zwarte Kolkstraat aanbrengen van een verkeersbord J16 (waarschuwing voor werk in uitvoering) als bedoeld in bijlage I van het RVV 1990;</text:p>
              </text:list-item>
              <text:list-item text:style-override="id1-3-2-1-1-19-4">
                <text:number>•</text:number>
                <text:p text:style-name="al">het verkeer om te leiden met de op de bijgaande tekeningen aangegeven omleidingsroute en in verband hiermee onder meer de verkeersborden L10 (vooraankondiging verkeersmaatregel) als bedoeld in bijlage I van het RVV 1990 te plaatsen, in combinatie met de verkeersborden C12 (gesloten voor alle motorvoertuigen) als bedoeld in bijlage I van het RVV 1990;</text:p>
              </text:list-item>
              <text:list-item text:style-override="id1-3-2-1-1-19-5">
                <text:number>•</text:number>
                <text:p text:style-name="al">het op meerdere locaties ter plaatse van de H.W. Iordensweg plaatsen van schrikhekken (type BB16-2). </text:p>
              </text:list-item>
            </text:list>
            <text:p text:style-name="common-al">Een en ander overeenkomstig de van dit besluit deel uitmakende bebordingstekening van 18 september 2023. </text:p>
            <text:p text:style-name="common-al">
            <draw:frame><draw:text-box><text:section text:name="plaatje_id1-3-2-1-1-21-1" text:style-name="plaatje">
              <text:p text:style-name="illustratie_id1-3-2-1-1-21-1-1"><draw:frame draw:style-name="illustratie_id1-3-2-1-1-21-1-1" text:anchor-type="paragraph" svg:width="153mm" svg:height="107.96603773584906mm"><draw:image xlink:href="Pictures/Afbeelding1i996932ea-06b1-48d5-bdbd-f256dfbcc4ad.png" xlink:type="simple"/></draw:frame></text:p>
            </text:section></draw:text-box></draw:frame>
          </text:p>
            <text:p text:style-name="tussenkopcur">Inzage</text:p>
            <text:p text:style-name="common-al">Het besluit ligt ook ter inzage in het gemeentehuis. Heeft u vragen? Neem dan gerust contact met mij op. Mijn telefoonnummer is 0571-27 93 74. Bekendmaking van dit besluit gebeurt op de voorgeschreven wijze.</text:p>
            <text:p text:style-name="tussenkopcur">Bezwaar</text:p>
            <text:p text:style-name="last-al">Bent u belanghebbende en bent u het niet eens met het besluit? Dan kunt u binnen zes weken na de dag van bekendmaking van het besluit schriftelijk bezwaar maken bij ons college (Postbus 9000, 7390 HA Twello). Dit besluit treedt direct in werking, ook al maakt iemand bezwaar. Bent u van mening dat, zolang nog niet op het bezwaarschrift is beslist, de rechter het besluit buiten werking moet stellen? Dan vraagt u bij de Voorzieningenrechter van de Rechtbank Gelderland, Team bestuursrecht (Postbus 9030, 6800 EM Arnhem) een voorlopige voorziening aan. U kunt alleen een voorlopige voorziening aanvragen als u bezwaar heeft gemaakt. Ook moet er sprake zijn van een spoedeisend belang.</text:p>
            <text:p text:style-name="tekst_bottom"/>
          </text:section>
        </text:section>
        <text:section text:name="zakelijke-mededeling-sluiting_id1-3-2-2" text:style-name="zakelijke-mededeling-sluiting">
          <text:section text:name="ondertekening_id1-3-2-2-1">
            <text:p><text:span text:style-name="functie">Twello, 26 september 2023</text:span></text:p>
            <text:p><text:span text:style-name="functie">namens burgemeester en wethouders van Voorst,</text:span></text:p>
            <text:p><text:span text:style-name="functie">Cees Morren</text:span></text:p>
            <text:p><text:span text:style-name="functie">juridisch beleidsadviseur openbare ruimt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1-1-1" style:parent-style-name="Standard">
      <style:paragraph-properties style:line-spacing="0mm" style:text-autospace="none" ofo:line-height="0.001cm"/>
    </style:style>
    <style:style style:family="graphic" style:name="illustratie_id1-3-2-1-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419773</text:span><text:line-break/><text:date style:data-style-name="dag" text:fixed="true" text:date-value="2023-10-02"/><text:line-break/><text:date style:data-style-name="jaar" text:fixed="true" text:date-value="2023-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9773</text:span><text:date style:data-style-name="nicedate" text:fixed="true" text:date-value="2023-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9773</text:span><text:date style:data-style-name="nicedate" text:fixed="true" text:date-value="2023-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14/xml/MC-DRP-OverigeWegverkeer-Web-ZM.xml</meta:user-defined>
    <meta:user-defined meta:name="OVERHEID.Gemeente/DC.creator">Voorst</meta:user-defined>
    <meta:user-defined meta:name="OVERHEID.Informatietype/DC.type">officiële publicatie</meta:user-defined>
    <meta:user-defined meta:name="OVERHEIDop.Rubriek/DC.type">verkeersbesluit of -mededeling</meta:user-defined>
    <meta:user-defined meta:name="OVERHEID.Gemeente/DCTERMS.publisher">Voorst</meta:user-defined>
    <meta:user-defined meta:name="OVERHEID.Gemeente/OVERHEID.authority">Voorst</meta:user-defined>
    <meta:user-defined meta:name="OVERHEID.TaxonomieBeleidsagendaDecentraal/OVERHEID.category">Verkeer | Organisatie en beleid</meta:user-defined>
    <meta:user-defined meta:name="OVERHEIDvb.Wegcategorie/OVERHEIDvb.wegcategorie">Gebiedsontsluiti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DCTERMS.alternative">Gemeente Voorst - Tijdelijke verkeersmaatregelen  - (deel van de ) H.W. Iordensweg in Twello ter hoogte van het viaduct in de rijksweg A1</meta:user-defined>
    <meta:user-defined meta:name="OVERHEIDvb.referentienummer">404985</meta:user-defined>
    <meta:user-defined meta:name="OVERHEIDop.verkeersbordcode">A1</meta:user-defined>
    <meta:user-defined meta:name="OVERHEIDop.verkeersbordcode">C12</meta:user-defined>
    <meta:user-defined meta:name="OVERHEIDop.verkeersbordcode">J16</meta:user-defined>
    <meta:user-defined meta:name="OVERHEIDop.verkeersbordcode">L10</meta:user-defined>
    <dc:language>nl</dc:language>
    <meta:user-defined meta:name="OVERHEIDop.locatietype/OVERHEIDop.gebiedsmarkering">Lijn</meta:user-defined>
    <meta:user-defined meta:name="DC.title">Gemeente Voorst – Tijdelijke verkeersmaatregelen op het deel van de H.W. Iordensweg in Twello ter hoogte van het viaduct in de rijksweg A1</meta:user-defined>
    <meta:user-defined meta:name="DCTERMS.W3CDTF/DCTERMS.available">2023-10-02</meta:user-defined>
    <meta:user-defined meta:name="DCTERMS.W3CDTF/OVERHEIDop.jaargang">2023</meta:user-defined>
    <meta:user-defined meta:name="OVERHEIDop.publicationIssue">419773</meta:user-defined>
    <meta:user-defined meta:name="OVERHEIDop.GmbID/DC.identifier">gmb-2023-419773</meta:user-defined>
    <meta:user-defined meta:name="OVERHEIDop.versieInformatie"/>
  </office:meta>
</office:document-meta>
</file>