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ontvangen aanvraag Omgevingsvergunning, Kogerpolder Kadastrale sectie E perceel 750 in De Woude, het bouwen van een restaurant en het aanleggen van een vijver, datum ontvangst 23 januari 2023  (Z23 10993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deze aanvraag is nog niet beslist. Tegen een aanvraag kunt u geen bezwaar maken. Dit kan alleen tegen een besluit op de aanvraag. Voor meer informatie kunt u contact met ons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41960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60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60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Castricum, ontvangen aanvraag Omgevingsvergunning, Kogerpolder Kadastrale sectie E perceel 750 in De Woude, het bouwen van een restaurant en het aanleggen van een vijver, datum ontvangst 23 januari 2023  (Z23 109933)</meta:user-defined>
    <meta:user-defined meta:name="DCTERMS.W3CDTF/DCTERMS.available">2023-02-01</meta:user-defined>
    <meta:user-defined meta:name="DCTERMS.W3CDTF/OVERHEIDop.jaargang">2023</meta:user-defined>
    <meta:user-defined meta:name="OVERHEIDop.publicationIssue">41960</meta:user-defined>
    <meta:user-defined meta:name="OVERHEIDop.GmbID/DC.identifier">gmb-2023-41960</meta:user-defined>
    <meta:user-defined meta:name="OVERHEIDop.versieInformatie"/>
  </office:meta>
</office:document-meta>
</file>