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met een dakterras, Dr. H.J. Lovinklaan 15 te Utrecht, HZ_WABO-23-326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r. H.J. Lovinklaan 15 te Utrecht</text:span>
          </text:p>
            <text:p text:style-name="common-al">HZ_WABO-23-32662</text:p>
            <text:p text:style-name="common-al">Toelichting: het bouwen van een uitbouw met een dakterras</text:p>
            <text:p text:style-name="common-al">Datum ontvangst aanvraag: 19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18342</text:span><text:line-break/><text:date style:data-style-name="dag" text:fixed="true" text:date-value="2023-10-02"/><text:line-break/><text:date style:data-style-name="jaar" text:fixed="true" text:date-value="2023-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342</text:span><text:date style:data-style-name="nicedate" text:fixed="true" text:date-value="2023-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342</text:span><text:date style:data-style-name="nicedate" text:fixed="true" text:date-value="2023-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met een dakterras, Dr. H.J. Lovinklaan 15 te Utrecht, HZ_WABO-23-32662</meta:user-defined>
    <meta:user-defined meta:name="DCTERMS.W3CDTF/DCTERMS.available">2023-10-02</meta:user-defined>
    <meta:user-defined meta:name="DCTERMS.W3CDTF/OVERHEIDop.jaargang">2023</meta:user-defined>
    <meta:user-defined meta:name="OVERHEIDop.externeBijlage">Publiceerbaar-A|exb-2023-46054</meta:user-defined>
    <meta:user-defined meta:name="OVERHEIDop.publicationIssue">418342</meta:user-defined>
    <meta:user-defined meta:name="OVERHEIDop.GmbID/DC.identifier">gmb-2023-418342</meta:user-defined>
    <meta:user-defined meta:name="OVERHEIDop.versieInformatie"/>
  </office:meta>
</office:document-meta>
</file>