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een eerder verleende vergunning voor het ver(nieuw)bouwen en uitbreiden van een grondgebonden woning, de wijziging betreft een uitbreiding, Horatiuslaan 2 te Utrecht, HZ_WABO-23-3280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oratiuslaan 2 te Utrecht</text:span>
          </text:p>
            <text:p text:style-name="common-al">HZ_WABO-23-32800</text:p>
            <text:p text:style-name="common-al">Toelichting: het wijzigen van een eerder verleende vergunning voor het ver(nieuw)bouwen en uitbreiden van een grondgebonden woning, de wijziging betreft een uitbreiding</text:p>
            <text:p text:style-name="common-al">Datum ontvangst aanvraag: 26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18242</text:span><text:line-break/><text:date style:data-style-name="dag" text:fixed="true" text:date-value="2023-10-02"/><text:line-break/><text:date style:data-style-name="jaar" text:fixed="true" text:date-value="2023-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8242</text:span><text:date style:data-style-name="nicedate" text:fixed="true" text:date-value="2023-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8242</text:span><text:date style:data-style-name="nicedate" text:fixed="true" text:date-value="2023-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wijzigen van een eerder verleende vergunning voor het ver(nieuw)bouwen en uitbreiden van een grondgebonden woning, de wijziging betreft een uitbreiding, Horatiuslaan 2 te Utrecht, HZ_WABO-23-32800</meta:user-defined>
    <meta:user-defined meta:name="DCTERMS.W3CDTF/DCTERMS.available">2023-10-02</meta:user-defined>
    <meta:user-defined meta:name="DCTERMS.W3CDTF/OVERHEIDop.jaargang">2023</meta:user-defined>
    <meta:user-defined meta:name="OVERHEIDop.externeBijlage">Publiceerbaar-A|exb-2023-46041</meta:user-defined>
    <meta:user-defined meta:name="OVERHEIDop.publicationIssue">418242</meta:user-defined>
    <meta:user-defined meta:name="OVERHEIDop.GmbID/DC.identifier">gmb-2023-418242</meta:user-defined>
    <meta:user-defined meta:name="OVERHEIDop.versieInformatie"/>
  </office:meta>
</office:document-meta>
</file>