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aan de achterkant van de woning, Zambesidreef 59 te Utrecht,  HZ_WABO-23-203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mbesidreef 59 te Utrecht</text:p>
            <text:p text:style-name="common-al">HZ_WABO-23-20335</text:p>
            <text:p text:style-name="common-al">Toelichting: het bouwen van een dakopbouw aan de achterkant van de woning</text:p>
            <text:p text:style-name="common-al">Datum besluit: 26 september 2023</text:p>
            <text:p text:style-name="common-al">Startdatum bezwaartermijn: 27 september 2023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18158</text:span><text:line-break/><text:date style:data-style-name="dag" text:fixed="true" text:date-value="2023-10-02"/><text:line-break/><text:date style:data-style-name="jaar" text:fixed="true" text:date-value="2023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8158</text:span><text:date style:data-style-name="nicedate" text:fixed="true" text:date-value="2023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8158</text:span><text:date style:data-style-name="nicedate" text:fixed="true" text:date-value="2023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aan de achterkant van de woning, Zambesidreef 59 te Utrecht,  HZ_WABO-23-20335</meta:user-defined>
    <meta:user-defined meta:name="DCTERMS.W3CDTF/DCTERMS.available">2023-10-02</meta:user-defined>
    <meta:user-defined meta:name="DCTERMS.W3CDTF/OVERHEIDop.jaargang">2023</meta:user-defined>
    <meta:user-defined meta:name="OVERHEIDop.externeBijlage">Publiceerbaar-A|exb-2023-46031</meta:user-defined>
    <meta:user-defined meta:name="OVERHEIDop.externeBijlage">Besluit weigering omgevingsvergunning publiceer...|exb-2023-46032</meta:user-defined>
    <meta:user-defined meta:name="OVERHEIDop.publicationIssue">418158</meta:user-defined>
    <meta:user-defined meta:name="OVERHEIDop.GmbID/DC.identifier">gmb-2023-418158</meta:user-defined>
    <meta:user-defined meta:name="OVERHEIDop.versieInformatie"/>
  </office:meta>
</office:document-meta>
</file>