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GROTEN EN VERANDEREN VAN EEN WONING, AENGWIRDERWEG 352 TJALLEB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Aengwirderweg 352 te Tjalleberd  (indieningsdatum 07-08-2023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17670</text:span><text:line-break/><text:date style:data-style-name="dag" text:fixed="true" text:date-value="2023-09-29"/><text:line-break/><text:date style:data-style-name="jaar" text:fixed="true" text:date-value="2023-09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7670</text:span><text:date style:data-style-name="nicedate" text:fixed="true" text:date-value="2023-09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7670</text:span><text:date style:data-style-name="nicedate" text:fixed="true" text:date-value="2023-09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RGROTEN EN VERANDEREN VAN EEN WONING, AENGWIRDERWEG 352 TJALLEBERD</meta:user-defined>
    <meta:user-defined meta:name="DCTERMS.W3CDTF/DCTERMS.available">2023-09-29</meta:user-defined>
    <meta:user-defined meta:name="DCTERMS.W3CDTF/OVERHEIDop.jaargang">2023</meta:user-defined>
    <meta:user-defined meta:name="OVERHEIDop.publicationIssue">417670</meta:user-defined>
    <meta:user-defined meta:name="OVERHEIDop.GmbID/DC.identifier">gmb-2023-417670</meta:user-defined>
    <meta:user-defined meta:name="OVERHEIDop.versieInformatie"/>
  </office:meta>
</office:document-meta>
</file>