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verdieping in de woning, Maskerbloemlaan 37 te Vleuten, HZ_WABO-23-328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skerbloemlaan 37 te Vleuten</text:span>
          </text:p>
            <text:p text:style-name="common-al">HZ_WABO-23-32865</text:p>
            <text:p text:style-name="common-al">Toelichting: het bouwen van een extra verdieping in de woning</text:p>
            <text:p text:style-name="common-al">Datum ontvangst aanvraag: 27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7503</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503</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503</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xtra verdieping in de woning, Maskerbloemlaan 37 te Vleuten, HZ_WABO-23-32865</meta:user-defined>
    <meta:user-defined meta:name="DCTERMS.W3CDTF/DCTERMS.available">2023-09-29</meta:user-defined>
    <meta:user-defined meta:name="DCTERMS.W3CDTF/OVERHEIDop.jaargang">2023</meta:user-defined>
    <meta:user-defined meta:name="OVERHEIDop.externeBijlage">Publiceerbaar-A|exb-2023-45960</meta:user-defined>
    <meta:user-defined meta:name="OVERHEIDop.publicationIssue">417503</meta:user-defined>
    <meta:user-defined meta:name="OVERHEIDop.GmbID/DC.identifier">gmb-2023-417503</meta:user-defined>
    <meta:user-defined meta:name="OVERHEIDop.versieInformatie"/>
  </office:meta>
</office:document-meta>
</file>