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797JakobdeGraafstraat39Kollumerpompi96a41c49-f2dc-45f9-b375-87c5afab5aa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Jakob de Graafstraat 39 te Kollumerpomp</text:p>
      <text:section text:name="regeling_id1-3-2" text:style-name="regeling">
        <text:section text:name="aanhef_id1-3-2-1" text:style-name="aanhef"/>
        <text:section text:name="regeling-tekst_id1-3-2-2" text:style-name="regeling-tekst">
          <text:section text:name="tekst_id1-3-2-2-1" text:style-name="tekst">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juni 2023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Eén van de parkeerplaatsen is aangeduid als individuele gehandicaptenparkeerplaats. De aanvrager van de laadpaal heeft namelijk deze individuele parkeerplaats in het verleden toegewezen gekregen. Door de gehandicaptenparkeerplaats en de aanwijs van een laadplek te combineren wordt het aantal reguliere parkeerplaatsen niet onnodig verminderd.</text:p>
            <text:p text:style-name="common-al">De aanwijs van de parkeerplaatsen voor het laden van elektrische voertuigen gebeurt door het aanbrengen van een aanwijspijl op het onderbord richting het desbetreffende parkeervakken. Voor deze werkwijze is gekozen om het aantal parkeerplaatsen aan de Jakob de Graafstraat nabij huisnr. 39 te Kollumerpomp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text:p>
                <text:p text:style-name="al">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Jakob de Graafstraat te Kollumerpomp nabij huisnummer 39 aan te wijzen als parkeervakken alleen voor opladen van elektrischte voertuigen volgens de onderstaande situatietekening. Bij de parkeervakken wordt het bord E08c4 van het RVV 1990 geplaatst en een onderbord OB504. </text:p>
            <text:p text:style-name="common-al">Vastgesteld in de collegevergadering 19 september 2023</text:p>
            <text:p text:style-name="common-al">Burgemeester en wethouders van Noardeast-Fryslân, </text:p>
            <text:p text:style-name="common-al">H.J.C.M. Verbunt MBA, Secretaris</text:p>
            <text:p text:style-name="last-al">mr. J.G. Kramer , Burgemeester</text:p>
            <text:p text:style-name="tekst_bottom"/>
          </text:section>
        </text:section>
        <text:section text:name="bezwaarschrift_id1-3-2-3" text:style-name="bezwaarschrift">
          <text:p text:style-name="bezwaarschrift_top"/>
          <text:p text:style-name="bezwaarschrift_al">
          <text:span text:style-name="nadrukvet">Situatietekening </text:span>
        </text:p>
          <text:p text:style-name="bezwaarschrift_al">
          <draw:frame><draw:text-box><text:section text:name="plaatje_id1-3-2-3-2-1" text:style-name="plaatje">
            <text:p text:style-name="illustratie_id1-3-2-3-2-1-1"><draw:frame draw:style-name="illustratie_id1-3-2-3-2-1-1" text:anchor-type="paragraph" svg:width="140mm" svg:height="70mm"><draw:image xlink:href="Pictures/LV797JakobdeGraafstraat39Kollumerpompi96a41c49-f2dc-45f9-b375-87c5afab5aae.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7436</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436</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436</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aanwijs parkeerplaats laden elektrische auto - De Graafstraat 39, Kollumerpom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opladen elektrische auto's aan Jakob de Graafstraat 39 te Kollumerpomp</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de Jakob de Graafstraat 39 te Kollumerpomp</meta:user-defined>
    <meta:user-defined meta:name="DCTERMS.W3CDTF/DCTERMS.available">2023-09-29</meta:user-defined>
    <meta:user-defined meta:name="DCTERMS.W3CDTF/OVERHEIDop.jaargang">2023</meta:user-defined>
    <meta:user-defined meta:name="OVERHEIDop.publicationIssue">417436</meta:user-defined>
    <meta:user-defined meta:name="OVERHEIDop.GmbID/DC.identifier">gmb-2023-417436</meta:user-defined>
    <meta:user-defined meta:name="OVERHEIDop.versieInformatie"/>
  </office:meta>
</office:document-meta>
</file>