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luit hogere grenswaarde wegverkeerslawaai Learmûne 2, 2a t/m 2h, 2k t/m 2n en 2p te Dokkum</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pan text:style-name="nadrukvet">Voornemen vaststellen hogere waarde wegverkeerslawaai</text:span>
          </text:p>
            <text:p text:style-name="al">Burgemeester en wethouders van de gemeente Noardeast-Fryslân zijn voornemens een hogere waarde vast te stellen vanwege wegverkeerslawaai voor het bouwen van twaalf appartementen en een twee-onder-een-kapwoning op het terrein van het voormalige bedrijfspand van de AVM aan de Learmûne 2, 2a t/m 2h, 2k t/m 2n en 2p te Dokkum. </text:p>
            <text:p text:style-name="al"/>
            <text:p text:style-name="al">
            <text:span text:style-name="nadrukvet">Inhoud ontwerpbesluit</text:span>
          </text:p>
            <text:p text:style-name="al">Het plangebied ligt binnen de wettelijke geluidzone van het 50 km deel van de Hantumerweg. Voor het plan is een akoestisch onderzoek uitgevoerd. Uit het akoestisch onderzoek blijkt dat als gevolg van het verkeer op het 50 km deel van de Hantumerweg op meerdere gevels van het woonblok grenzend aan de Hantumerweg de ten hoogst toelaatbare geluidbelasting Lden = 48 dB wordt overschreden. Burgemeester en wethouders zijn daarom voornemens een hogere waarde vast te stellen van maximaal 53 dB voor de woningen grenzend aan de Hantumerweg. Aan de maximaal toelaatbare grenswaarde van 63 dB wordt voldaan.</text:p>
            <text:p text:style-name="al"/>
            <text:p text:style-name="al">
            <text:span text:style-name="nadrukvet">Het ontwerpbesluit hogere grenswaarde inzien</text:span>
          </text:p>
            <text:p text:style-name="al">De stukken liggen met ingang van donderdag 5 oktober 2023 tot en met 15 november 2023 voor een ieder (digitaal) ter inzage. U kunt de stukken bekijken op <text:a xlink:href="https://www.noardeast-fryslan.nl/plannen-noardeast-fryslan-ter-inzage" xlink:type="simple">https://www.noardeast-fryslan.nl/plannen-noardeast-fryslan-ter-inzage</text:a>. Als digitale inzage geen optie is, kunt u contact opnemen met de gemeente en wordt een kopie opgestuurd via e-mail of per post.</text:p>
            <text:p text:style-name="al"/>
            <text:p text:style-name="al">
            <text:span text:style-name="nadrukvet">Reageren?</text:span>
          </text:p>
            <text:p text:style-name="al">Tijdens de ter inzage termijn kan een ieder een zienswijze, bij voorkeur schriftelijk, kenbaar maken bij burgemeester en wethouders van de gemeente Noardeast-Fryslân, Postbus 1, 9100 AA Dokkum.</text:p>
            <text:p text:style-name="al"/>
            <text:p text:style-name="al">
            <text:span text:style-name="nadrukvet">Vragen?</text:span>
          </text:p>
            <text:p text:style-name="al">Als u vragen heeft kunt u contact opnemen met het cluster Omjouwing en Ekonomy, telefoon: 0519-298888.</text:p>
            <text:p text:style-name="al"/>
          </text:section>
        </text:section>
        <text:section text:name="regeling-sluiting_id1-3-2-3" text:style-name="regeling-sluiting">
          <text:section text:name="ondertekening_id1-3-2-3-1">
            <text:p><text:span text:style-name="func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17351</text:span><text:line-break/><text:date style:data-style-name="dag" text:fixed="true" text:date-value="2023-10-04"/><text:line-break/><text:date style:data-style-name="jaar" text:fixed="true" text:date-value="2023-10-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7351</text:span><text:date style:data-style-name="nicedate" text:fixed="true" text:date-value="2023-10-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7351</text:span><text:date style:data-style-name="nicedate" text:fixed="true" text:date-value="2023-10-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10/xml/MC-DRP-OverigeInformatie-Web-CB.xml</meta:user-defined>
    <meta:user-defined meta:name="OVERHEID.Gemeente/DC.creator">Noardeast-Fryslân</meta:user-defined>
    <meta:user-defined meta:name="OVERHEID.Informatietype/DC.type">officiële publicatie</meta:user-defined>
    <meta:user-defined meta:name="OVERHEIDop.Rubriek/DC.type">overige overheidsinformatie</meta:user-defined>
    <meta:user-defined meta:name="OVERHEID.Gemeente/OVERHEID.authority">Noardeast-Fryslân</meta:user-defined>
    <meta:user-defined meta:name="OVERHEID.Gemeente/DCTERMS.publisher">Noardeast-Fryslân</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Ontwerpbesluit hogere grenswaarde wegverkeerslawaai Learmûne 2, 2a t/m 2h, 2k t/m 2n en 2p te Dokkum</meta:user-defined>
    <meta:user-defined meta:name="DCTERMS.W3CDTF/DCTERMS.available">2023-10-04</meta:user-defined>
    <meta:user-defined meta:name="DCTERMS.W3CDTF/OVERHEIDop.jaargang">2023</meta:user-defined>
    <meta:user-defined meta:name="OVERHEIDop.publicationIssue">417351</meta:user-defined>
    <meta:user-defined meta:name="OVERHEIDop.GmbID/DC.identifier">gmb-2023-417351</meta:user-defined>
    <meta:user-defined meta:name="OVERHEIDop.versieInformatie"/>
  </office:meta>
</office:document-meta>
</file>