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Moarre - Skyligerwei’ </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Noardeast-Fryslân maakt bekend dat het ontwerpbestemmingsplan ‘Moarre - Skyligerwei’ (NL.IMRO.1970.BpMrSkyligerwei-ON01) vanaf 28 september ter inzage ligt. </text:p>
            <text:p text:style-name="common-al">
            <text:span text:style-name="nadrukvet">Wat regelt het bestemmingsplan?</text:span>
          </text:p>
            <text:p text:style-name="common-al">Het bestemmingsplan voorziet in het wijzigen van de agrarische bestemming naar een woonbestemming aan de Skyligerwei te Moarre (kadastraal bekend gemeente Anjum, sectie G, nummers 1106 en 1121). Het perceel is op dit moment agrarisch onbebouwd. In het voorliggende bestemmingsplan heeft het perceel een woonbestemming en er is een bouwvlak ingetekend voor de realisatie van één woning. Het overige perceel behoudt de agrarische bestemming.</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MrSkyligerwei-ON01" xlink:type="simple">https://www.ruimtelijkeplannen.nl/?planidn=NL.IMRO.1970.BpMrSkyligerwei-ON01</text:a>). Wilt u het bestemmingsplan bekijken in een gemeentehuis? Maak dan een afspraak via telefoonnummer (0519) 29 88 88.</text:p>
            <text:p text:style-name="common-al">
            <text:span text:style-name="nadrukvet">Wilt u reageren?</text:span>
          </text:p>
            <text:p text:style-name="common-al">U kunt uw zienswijze van 28 september tot en met 8 november schriftelijk indienen bij de gemeenteraad, Postbus 1, 9100 AA Dokkum. Dit onder vermelding van ‘zienswijze ontwerpbestemmingsplan ‘Moarre - Skyligerwei’. Ook kunt u mondeling reageren. Daarvoor kunt u een afspraak maken met het cluster Omjouwing en Ekonomy.</text:p>
            <text:p text:style-name="common-al">
            <text:span text:style-name="nadrukvet">Heeft u vragen?</text:span>
          </text:p>
            <text:p text:style-name="common-al">Neem dan contact op met het cluster Omjouwing en Ekonomy, via telefoonnummer (0519) 29 88 8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17315</text:span><text:line-break/><text:date style:data-style-name="dag" text:fixed="true" text:date-value="2023-09-29"/><text:line-break/><text:date style:data-style-name="jaar" text:fixed="true" text:date-value="2023-09-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15</text:span><text:date style:data-style-name="nicedate" text:fixed="true" text:date-value="2023-09-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17315</text:span><text:date style:data-style-name="nicedate" text:fixed="true" text:date-value="2023-09-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10/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MrSkyligerwei-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Moarre - Skyligerwei’</meta:user-defined>
    <meta:user-defined meta:name="DCTERMS.W3CDTF/DCTERMS.available">2023-09-29</meta:user-defined>
    <meta:user-defined meta:name="DCTERMS.W3CDTF/OVERHEIDop.jaargang">2023</meta:user-defined>
    <meta:user-defined meta:name="OVERHEIDop.publicationIssue">417315</meta:user-defined>
    <meta:user-defined meta:name="OVERHEIDop.GmbID/DC.identifier">gmb-2023-417315</meta:user-defined>
    <meta:user-defined meta:name="OVERHEIDop.versieInformatie"/>
  </office:meta>
</office:document-meta>
</file>