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over de gehele breedte van het huis, Priokstraat 24 te Utrecht, HZ_WABO-23-326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okstraat 24 te Utrecht</text:span>
          </text:p>
            <text:p text:style-name="common-al">HZ_WABO-23-32648</text:p>
            <text:p text:style-name="common-al">Toelichting: het bouwen van een aanbouw aan de achterzijde over de gehele breedte van het huis</text:p>
            <text:p text:style-name="common-al">Datum ontvangst aanvraag: 20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105</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105</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105</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achterzijde over de gehele breedte van het huis, Priokstraat 24 te Utrecht, HZ_WABO-23-32648</meta:user-defined>
    <meta:user-defined meta:name="DCTERMS.W3CDTF/DCTERMS.available">2023-09-29</meta:user-defined>
    <meta:user-defined meta:name="DCTERMS.W3CDTF/OVERHEIDop.jaargang">2023</meta:user-defined>
    <meta:user-defined meta:name="OVERHEIDop.externeBijlage">Aanvraagdocument  publiceerbaar|exb-2023-45894</meta:user-defined>
    <meta:user-defined meta:name="OVERHEIDop.externeBijlage">Aanvraagdocument  publiceerbaar|exb-2023-45895</meta:user-defined>
    <meta:user-defined meta:name="OVERHEIDop.publicationIssue">417105</meta:user-defined>
    <meta:user-defined meta:name="OVERHEIDop.GmbID/DC.identifier">gmb-2023-417105</meta:user-defined>
    <meta:user-defined meta:name="OVERHEIDop.versieInformatie"/>
  </office:meta>
</office:document-meta>
</file>