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EN –LIDWINASTRAAT 6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Lidwinastraat 6 Vught, plaatsen dakkapel aan de voorzijde van de woning, Z23-267910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416988</text:span><text:line-break/><text:date style:data-style-name="dag" text:fixed="true" text:date-value="2023-10-04"/><text:line-break/><text:date style:data-style-name="jaar" text:fixed="true" text:date-value="2023-10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6988</text:span><text:date style:data-style-name="nicedate" text:fixed="true" text:date-value="2023-10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6988</text:span><text:date style:data-style-name="nicedate" text:fixed="true" text:date-value="2023-10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EN –LIDWINASTRAAT 6 VUGHT</meta:user-defined>
    <meta:user-defined meta:name="DCTERMS.W3CDTF/DCTERMS.available">2023-10-04</meta:user-defined>
    <meta:user-defined meta:name="DCTERMS.W3CDTF/OVERHEIDop.jaargang">2023</meta:user-defined>
    <meta:user-defined meta:name="OVERHEIDop.publicationIssue">416988</meta:user-defined>
    <meta:user-defined meta:name="OVERHEIDop.GmbID/DC.identifier">gmb-2023-416988</meta:user-defined>
    <meta:user-defined meta:name="OVERHEIDop.versieInformatie"/>
  </office:meta>
</office:document-meta>
</file>