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VERANDEREN VAN EEN WONING MET SCHUURGEDEELTE, HEGEDYK 73 TE GERSLOO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anderen van een woning met schuurgedeelte op het perceel Hegedyk 73 te Gersloot  </text:p>
            <text:p text:style-name="common-al">(26 september 2023)</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15584</text:span><text:line-break/><text:date style:data-style-name="dag" text:fixed="true" text:date-value="2023-09-28"/><text:line-break/><text:date style:data-style-name="jaar" text:fixed="true" text:date-value="2023-09-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5584</text:span><text:date style:data-style-name="nicedate" text:fixed="true" text:date-value="2023-09-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5584</text:span><text:date style:data-style-name="nicedate" text:fixed="true" text:date-value="2023-09-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1/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HET VERANDEREN VAN EEN WONING MET SCHUURGEDEELTE, HEGEDYK 73 TE GERSLOOT</meta:user-defined>
    <meta:user-defined meta:name="DCTERMS.W3CDTF/DCTERMS.available">2023-09-28</meta:user-defined>
    <meta:user-defined meta:name="DCTERMS.W3CDTF/OVERHEIDop.jaargang">2023</meta:user-defined>
    <meta:user-defined meta:name="OVERHEIDop.publicationIssue">415584</meta:user-defined>
    <meta:user-defined meta:name="OVERHEIDop.GmbID/DC.identifier">gmb-2023-415584</meta:user-defined>
    <meta:user-defined meta:name="OVERHEIDop.versieInformatie"/>
  </office:meta>
</office:document-meta>
</file>