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Aria 17, 1507 VR Zaandam - het bouwen van een dakopbouw op de 2e verdieping van de  wo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3022683 - het bouwen van een dakopbouw op de 2e verdieping van de  woning  -  - op de locatie Aria 17, 1507 VR Zaandam</text:p>
            <text:p text:style-name="common-al">Besluit verzonden: 26-09-2023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6-09-2023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15480</text:span><text:line-break/><text:date style:data-style-name="dag" text:fixed="true" text:date-value="2023-09-28"/><text:line-break/><text:date style:data-style-name="jaar" text:fixed="true" text:date-value="2023-09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5480</text:span><text:date style:data-style-name="nicedate" text:fixed="true" text:date-value="2023-09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5480</text:span><text:date style:data-style-name="nicedate" text:fixed="true" text:date-value="2023-09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2683</meta:user-defined>
    <dc:language>nl</dc:language>
    <meta:user-defined meta:name="OVERHEIDop.locatietype/OVERHEIDop.gebiedsmarkering">Punt</meta:user-defined>
    <meta:user-defined meta:name="DC.title">Verleende omgevingsvergunning - Aria 17, 1507 VR Zaandam - het bouwen van een dakopbouw op de 2e verdieping van de  woning</meta:user-defined>
    <meta:user-defined meta:name="DCTERMS.W3CDTF/DCTERMS.available">2023-09-28</meta:user-defined>
    <meta:user-defined meta:name="DCTERMS.W3CDTF/OVERHEIDop.jaargang">2023</meta:user-defined>
    <meta:user-defined meta:name="OVERHEIDop.publicationIssue">415480</meta:user-defined>
    <meta:user-defined meta:name="OVERHEIDop.GmbID/DC.identifier">gmb-2023-415480</meta:user-defined>
    <meta:user-defined meta:name="OVERHEIDop.versieInformatie"/>
  </office:meta>
</office:document-meta>
</file>