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Toornhage 1, 8302TN Emmeloord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september 2023 is een Omgevingsvergunning verleend voor deze locatie. Het gaat om het bouwen van een wonin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15155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5155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5155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638</meta:user-defined>
    <meta:user-defined meta:name="DCTERMS.abstract">Toornhage 1, 8302TN Emmeloord: Omgevingsvergunning 26 september 2023 het bouwen van een woning</meta:user-defined>
    <dc:language>nl</dc:language>
    <meta:user-defined meta:name="OVERHEIDop.locatietype/OVERHEIDop.gebiedsmarkering">Punt</meta:user-defined>
    <meta:user-defined meta:name="DC.title">Besluit omgevingsvergunning Toornhage 1, 8302TN Emmeloord: het bouwen van een woning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5155</meta:user-defined>
    <meta:user-defined meta:name="OVERHEIDop.GmbID/DC.identifier">gmb-2023-415155</meta:user-defined>
    <meta:user-defined meta:name="OVERHEIDop.versieInformatie"/>
  </office:meta>
</office:document-meta>
</file>