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6 september 2023 hebben wij de beslistermijn van de aanvraag omgevingsvergunning voor het bouwen van een woning op het adres Stokkumerbroekweg 6 7475TE Markelo verlengd. Deze aanvraag staat ingeschreven onder zaaknummer 000056903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14946</text:span><text:line-break/><text:date style:data-style-name="dag" text:fixed="true" text:date-value="2023-09-28"/><text:line-break/><text:date style:data-style-name="jaar" text:fixed="true" text:date-value="2023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946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946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69036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Op 26 september 2023 hebben wij de beslistermijn van de aanvraag omgevingsvergunning voor het bouwen van een woning op het adres Stokkumerbroekweg 6 7475TE Markelo verlengd. Deze aanvraag staat ingeschreven onder zaaknummer 0000569036.</meta:user-defined>
    <meta:user-defined meta:name="DCTERMS.W3CDTF/DCTERMS.available">2023-09-28</meta:user-defined>
    <meta:user-defined meta:name="DCTERMS.W3CDTF/OVERHEIDop.jaargang">2023</meta:user-defined>
    <meta:user-defined meta:name="OVERHEIDop.publicationIssue">414946</meta:user-defined>
    <meta:user-defined meta:name="OVERHEIDop.GmbID/DC.identifier">gmb-2023-414946</meta:user-defined>
    <meta:user-defined meta:name="OVERHEIDop.versieInformatie"/>
  </office:meta>
</office:document-meta>
</file>